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317318" office:value-type="string">
            <text:p>317318</text:p>
          </table:table-cell>
          <table:table-cell office:string-value="682682" office:value-type="string">
            <text:p>682682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6" office:value-type="string">
            <text:p>13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39811" office:value-type="string">
            <text:p>39811</text:p>
          </table:table-cell>
          <table:table-cell office:string-value="960189" office:value-type="string">
            <text:p>96018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0" office:value-type="string">
            <text:p>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Due to operational constraints, the point is being limited to 50,000" office:value-type="string">
            <text:p>Due to operational constraints, the point is being limited to 50,000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76282" office:value-type="string">
            <text:p>76282</text:p>
          </table:table-cell>
          <table:table-cell office:string-value="923718" office:value-type="string">
            <text:p>92371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19463" office:value-type="string">
            <text:p>19463</text:p>
          </table:table-cell>
          <table:table-cell office:string-value="1380537" office:value-type="string">
            <text:p>1380537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0" office:value-type="string">
            <text:p>0</text:p>
          </table:table-cell>
          <table:table-cell office:string-value="1400000" office:value-type="string">
            <text:p>14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60000" office:value-type="string">
            <text:p>560000</text:p>
          </table:table-cell>
          <table:table-cell office:string-value="500000" office:value-type="string">
            <text:p>500000</text:p>
          </table:table-cell>
          <table:table-cell office:string-value="15400" office:value-type="string">
            <text:p>15400</text:p>
          </table:table-cell>
          <table:table-cell office:string-value="484600" office:value-type="string">
            <text:p>4846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VMH Gas, LLC" office:value-type="string">
            <text:p>VMH Ga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1806" office:value-type="string">
            <text:p>11806</text:p>
          </table:table-cell>
          <table:table-cell office:string-value="488194" office:value-type="string">
            <text:p>488194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idcoast Pipelines (East Texas) LP" office:value-type="string">
            <text:p>Midcoast Pipelines (East Texas)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1000" office:value-type="string">
            <text:p>141000</text:p>
          </table:table-cell>
          <table:table-cell office:string-value="100000" office:value-type="string">
            <text:p>100000</text:p>
          </table:table-cell>
          <table:table-cell office:string-value="16600" office:value-type="string">
            <text:p>16600</text:p>
          </table:table-cell>
          <table:table-cell office:string-value="83400" office:value-type="string">
            <text:p>834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46" office:value-type="string">
            <text:p>247346</text:p>
          </table:table-cell>
          <table:table-cell office:string-value="247346" office:value-type="string">
            <text:p>247346</text:p>
          </table:table-cell>
          <table:table-cell office:string-value="4550" office:value-type="string">
            <text:p>4550</text:p>
          </table:table-cell>
          <table:table-cell office:string-value="242796" office:value-type="string">
            <text:p>242796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6596" office:value-type="string">
            <text:p>256596</text:p>
          </table:table-cell>
          <table:table-cell office:string-value="250000" office:value-type="string">
            <text:p>250000</text:p>
          </table:table-cell>
          <table:table-cell office:string-value="23800" office:value-type="string">
            <text:p>23800</text:p>
          </table:table-cell>
          <table:table-cell office:string-value="226200" office:value-type="string">
            <text:p>2262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arkwest Energy East Texas Gas Company" office:value-type="string">
            <text:p>Markwest Energy East Texas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22000" office:value-type="string">
            <text:p>22000</text:p>
          </table:table-cell>
          <table:table-cell office:string-value="248000" office:value-type="string">
            <text:p>248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TGG Pipeline, LTD" office:value-type="string">
            <text:p>TGG Pipeline, LTD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81548" office:value-type="string">
            <text:p>81548</text:p>
          </table:table-cell>
          <table:table-cell office:string-value="128452" office:value-type="string">
            <text:p>128452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1" office:value-type="string">
            <text:p>1</text:p>
          </table:table-cell>
          <table:table-cell office:string-value="59999" office:value-type="string">
            <text:p>599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6000" office:value-type="string">
            <text:p>956000</text:p>
          </table:table-cell>
          <table:table-cell office:string-value="800000" office:value-type="string">
            <text:p>800000</text:p>
          </table:table-cell>
          <table:table-cell office:string-value="400926" office:value-type="string">
            <text:p>400926</text:p>
          </table:table-cell>
          <table:table-cell office:string-value="399074" office:value-type="string">
            <text:p>399074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" office:value-type="string">
            <text:p>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0364" office:value-type="string">
            <text:p>10364</text:p>
          </table:table-cell>
          <table:table-cell office:string-value="54636" office:value-type="string">
            <text:p>54636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" office:value-type="string">
            <text:p>1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0" office:value-type="string">
            <text:p>0</text:p>
          </table:table-cell>
          <table:table-cell office:string-value="160000" office:value-type="string">
            <text:p>16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391000" office:value-type="string">
            <text:p>391000</text:p>
          </table:table-cell>
          <table:table-cell office:string-value="51921" office:value-type="string">
            <text:p>51921</text:p>
          </table:table-cell>
          <table:table-cell office:string-value="339079" office:value-type="string">
            <text:p>339079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201" office:value-type="string">
            <text:p>7201</text:p>
          </table:table-cell>
          <table:table-cell office:string-value="57799" office:value-type="string">
            <text:p>577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100" office:value-type="string">
            <text:p>1100</text:p>
          </table:table-cell>
          <table:table-cell office:string-value="198900" office:value-type="string">
            <text:p>1989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3600" office:value-type="string">
            <text:p>3600</text:p>
          </table:table-cell>
          <table:table-cell office:string-value="0" office:value-type="string">
            <text:p>0</text:p>
          </table:table-cell>
          <table:table-cell office:string-value="3600" office:value-type="string">
            <text:p>36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Performance Proppants, LLC" office:value-type="string">
            <text:p>Performance Propp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42626" office:value-type="string">
            <text:p>542626</text:p>
          </table:table-cell>
          <table:table-cell office:string-value="357374" office:value-type="string">
            <text:p>357374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0" office:value-type="string">
            <text:p>0</text:p>
          </table:table-cell>
          <table:table-cell office:string-value="174000" office:value-type="string">
            <text:p>174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655" office:value-type="string">
            <text:p>655</text:p>
          </table:table-cell>
          <table:table-cell office:string-value="173345" office:value-type="string">
            <text:p>173345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59585" office:value-type="string">
            <text:p>259585</text:p>
          </table:table-cell>
          <table:table-cell office:string-value="140415" office:value-type="string">
            <text:p>140415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06066" office:value-type="string">
            <text:p>306066</text:p>
          </table:table-cell>
          <table:table-cell office:string-value="193934" office:value-type="string">
            <text:p>193934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1" office:value-type="string">
            <text:p>3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1000" office:value-type="string">
            <text:p>651000</text:p>
          </table:table-cell>
          <table:table-cell office:string-value="426000" office:value-type="string">
            <text:p>426000</text:p>
          </table:table-cell>
          <table:table-cell office:string-value="201526" office:value-type="string">
            <text:p>201526</text:p>
          </table:table-cell>
          <table:table-cell office:string-value="224474" office:value-type="string">
            <text:p>224474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6000" office:value-type="string">
            <text:p>386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91247" office:value-type="string">
            <text:p>91247</text:p>
          </table:table-cell>
          <table:table-cell office:string-value="558753" office:value-type="string">
            <text:p>558753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0" office:value-type="string">
            <text:p>2000000</text:p>
          </table:table-cell>
          <table:table-cell office:string-value="2000000" office:value-type="string">
            <text:p>2000000</text:p>
          </table:table-cell>
          <table:table-cell office:string-value="529637" office:value-type="string">
            <text:p>529637</text:p>
          </table:table-cell>
          <table:table-cell office:string-value="1470363" office:value-type="string">
            <text:p>1470363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en Pass Pipeline LLC" office:value-type="string">
            <text:p>Golden Pa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5" office:value-type="string">
            <text:p>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510000" office:value-type="string">
            <text:p>51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1" office:value-type="string">
            <text:p>1</text:p>
          </table:table-cell>
          <table:table-cell office:string-value="509999" office:value-type="string">
            <text:p>5099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180000" office:value-type="string">
            <text:p>18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168452" office:value-type="string">
            <text:p>168452</text:p>
          </table:table-cell>
          <table:table-cell office:string-value="1231548" office:value-type="string">
            <text:p>123154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69349" office:value-type="string">
            <text:p>569349</text:p>
          </table:table-cell>
          <table:table-cell office:string-value="300000" office:value-type="string">
            <text:p>300000</text:p>
          </table:table-cell>
          <table:table-cell office:string-value="63050" office:value-type="string">
            <text:p>63050</text:p>
          </table:table-cell>
          <table:table-cell office:string-value="236950" office:value-type="string">
            <text:p>23695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9113" office:value-type="string">
            <text:p>709113</text:p>
          </table:table-cell>
          <table:table-cell office:string-value="600000" office:value-type="string">
            <text:p>600000</text:p>
          </table:table-cell>
          <table:table-cell office:string-value="0" office:value-type="string">
            <text:p>0</text:p>
          </table:table-cell>
          <table:table-cell office:string-value="600000" office:value-type="string">
            <text:p>60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58624" office:value-type="string">
            <text:p>858624</text:p>
          </table:table-cell>
          <table:table-cell office:string-value="500000" office:value-type="string">
            <text:p>500000</text:p>
          </table:table-cell>
          <table:table-cell office:string-value="298475" office:value-type="string">
            <text:p>298475</text:p>
          </table:table-cell>
          <table:table-cell office:string-value="201525" office:value-type="string">
            <text:p>201525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Magnolia Midstream Gas Services, LLC" office:value-type="string">
            <text:p>Magnolia Midstream Gas Service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" office:value-type="string">
            <text:p>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0875" office:value-type="string">
            <text:p>770875</text:p>
          </table:table-cell>
          <table:table-cell office:string-value="500000" office:value-type="string">
            <text:p>500000</text:p>
          </table:table-cell>
          <table:table-cell office:string-value="137076" office:value-type="string">
            <text:p>137076</text:p>
          </table:table-cell>
          <table:table-cell office:string-value="362924" office:value-type="string">
            <text:p>362924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Louisiana Midstream Gas Services LLC" office:value-type="string">
            <text:p>Louisiana Midstream Gas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8" office:value-type="string">
            <text:p>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1072" office:value-type="string">
            <text:p>411072</text:p>
          </table:table-cell>
          <table:table-cell office:string-value="380000" office:value-type="string">
            <text:p>380000</text:p>
          </table:table-cell>
          <table:table-cell office:string-value="0" office:value-type="string">
            <text:p>0</text:p>
          </table:table-cell>
          <table:table-cell office:string-value="380000" office:value-type="string">
            <text:p>38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67960" office:value-type="string">
            <text:p>867960</text:p>
          </table:table-cell>
          <table:table-cell office:string-value="750000" office:value-type="string">
            <text:p>750000</text:p>
          </table:table-cell>
          <table:table-cell office:string-value="204207" office:value-type="string">
            <text:p>204207</text:p>
          </table:table-cell>
          <table:table-cell office:string-value="545793" office:value-type="string">
            <text:p>545793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68000" office:value-type="string">
            <text:p>368000</text:p>
          </table:table-cell>
          <table:table-cell office:string-value="368000" office:value-type="string">
            <text:p>368000</text:p>
          </table:table-cell>
          <table:table-cell office:string-value="174888" office:value-type="string">
            <text:p>174888</text:p>
          </table:table-cell>
          <table:table-cell office:string-value="193112" office:value-type="string">
            <text:p>193112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" office:value-type="string">
            <text:p>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0600" office:value-type="string">
            <text:p>30600</text:p>
          </table:table-cell>
          <table:table-cell office:string-value="469400" office:value-type="string">
            <text:p>4694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4" office:value-type="string">
            <text:p>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6572" office:value-type="string">
            <text:p>6572</text:p>
          </table:table-cell>
          <table:table-cell office:string-value="493428" office:value-type="string">
            <text:p>49342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56660" office:value-type="string">
            <text:p>356660</text:p>
          </table:table-cell>
          <table:table-cell office:string-value="143340" office:value-type="string">
            <text:p>14334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87000" office:value-type="string">
            <text:p>1987000</text:p>
          </table:table-cell>
          <table:table-cell office:string-value="1110000" office:value-type="string">
            <text:p>1110000</text:p>
          </table:table-cell>
          <table:table-cell office:string-value="665746" office:value-type="string">
            <text:p>665746</text:p>
          </table:table-cell>
          <table:table-cell office:string-value="444254" office:value-type="string">
            <text:p>444254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0" office:value-type="string">
            <text:p>0</text:p>
          </table:table-cell>
          <table:table-cell office:string-value="1300" office:value-type="string">
            <text:p>13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0:38:00</meta:creation-date>
    <meta:editing-cycles>1</meta:editing-cycles>
    <dc:language>en</dc:language>
    <dc:creator>ZETHOU-WWEXT02P$</dc:creator>
    <dc:date>2026-08-25T10:38:00</dc:date>
    <meta:editing-duration>PT0.090S</meta:editing-duration>
  </office:meta>
</office:document-meta>
</file>