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7705" office:value-type="string">
            <text:p>27705</text:p>
          </table:table-cell>
          <table:table-cell office:string-value="197295" office:value-type="string">
            <text:p>1972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750" office:value-type="string">
            <text:p>1750</text:p>
          </table:table-cell>
          <table:table-cell office:string-value="2350" office:value-type="string">
            <text:p>23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19514" office:value-type="string">
            <text:p>19514</text:p>
          </table:table-cell>
          <table:table-cell office:string-value="133869" office:value-type="string">
            <text:p>13386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8" office:value-type="string">
            <text:p>178</text:p>
          </table:table-cell>
          <table:table-cell office:string-value="4822" office:value-type="string">
            <text:p>48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689" office:value-type="string">
            <text:p>2689</text:p>
          </table:table-cell>
          <table:table-cell office:string-value="3211" office:value-type="string">
            <text:p>321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3706" office:value-type="string">
            <text:p>33706</text:p>
          </table:table-cell>
          <table:table-cell office:string-value="41294" office:value-type="string">
            <text:p>412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85" office:value-type="string">
            <text:p>885</text:p>
          </table:table-cell>
          <table:table-cell office:string-value="9115" office:value-type="string">
            <text:p>9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319" office:value-type="string">
            <text:p>1319</text:p>
          </table:table-cell>
          <table:table-cell office:string-value="6181" office:value-type="string">
            <text:p>6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3669" office:value-type="string">
            <text:p>3669</text:p>
          </table:table-cell>
          <table:table-cell office:string-value="7331" office:value-type="string">
            <text:p>73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9092" office:value-type="string">
            <text:p>109092</text:p>
          </table:table-cell>
          <table:table-cell office:string-value="127708" office:value-type="string">
            <text:p>1277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9707" office:value-type="string">
            <text:p>9707</text:p>
          </table:table-cell>
          <table:table-cell office:string-value="80293" office:value-type="string">
            <text:p>802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6000" office:value-type="string">
            <text:p>6000</text:p>
          </table:table-cell>
          <table:table-cell office:string-value="6500" office:value-type="string">
            <text:p>6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09988" office:value-type="string">
            <text:p>109988</text:p>
          </table:table-cell>
          <table:table-cell office:string-value="705012" office:value-type="string">
            <text:p>7050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" office:value-type="string">
            <text:p>50</text:p>
          </table:table-cell>
          <table:table-cell office:string-value="1950" office:value-type="string">
            <text:p>1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67" office:value-type="string">
            <text:p>1367</text:p>
          </table:table-cell>
          <table:table-cell office:string-value="48633" office:value-type="string">
            <text:p>4863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617" office:value-type="string">
            <text:p>1617</text:p>
          </table:table-cell>
          <table:table-cell office:string-value="48383" office:value-type="string">
            <text:p>483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71902" office:value-type="string">
            <text:p>571902</text:p>
          </table:table-cell>
          <table:table-cell office:string-value="328098" office:value-type="string">
            <text:p>3280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756" office:value-type="string">
            <text:p>7756</text:p>
          </table:table-cell>
          <table:table-cell office:string-value="88244" office:value-type="string">
            <text:p>8824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1517" office:value-type="string">
            <text:p>71517</text:p>
          </table:table-cell>
          <table:table-cell office:string-value="198483" office:value-type="string">
            <text:p>1984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550065" office:value-type="string">
            <text:p>550065</text:p>
          </table:table-cell>
          <table:table-cell office:string-value="299935" office:value-type="string">
            <text:p>29993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9200" office:value-type="string">
            <text:p>9200</text:p>
          </table:table-cell>
          <table:table-cell office:string-value="25800" office:value-type="string">
            <text:p>258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19901" office:value-type="string">
            <text:p>19901</text:p>
          </table:table-cell>
          <table:table-cell office:string-value="530899" office:value-type="string">
            <text:p>5308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58" office:value-type="string">
            <text:p>158</text:p>
          </table:table-cell>
          <table:table-cell office:string-value="49842" office:value-type="string">
            <text:p>498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52083" office:value-type="string">
            <text:p>52083</text:p>
          </table:table-cell>
          <table:table-cell office:string-value="633917" office:value-type="string">
            <text:p>633917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38638" office:value-type="string">
            <text:p>38638</text:p>
          </table:table-cell>
          <table:table-cell office:string-value="275362" office:value-type="string">
            <text:p>275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54" office:value-type="string">
            <text:p>2454</text:p>
          </table:table-cell>
          <table:table-cell office:string-value="7546" office:value-type="string">
            <text:p>75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0" office:value-type="string">
            <text:p>30</text:p>
          </table:table-cell>
          <table:table-cell office:string-value="970" office:value-type="string">
            <text:p>9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17" office:value-type="string">
            <text:p>17</text:p>
          </table:table-cell>
          <table:table-cell office:string-value="976" office:value-type="string">
            <text:p>9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25000" office:value-type="string">
            <text:p>25000</text:p>
          </table:table-cell>
          <table:table-cell office:string-value="111000" office:value-type="string">
            <text:p>111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6645" office:value-type="string">
            <text:p>6645</text:p>
          </table:table-cell>
          <table:table-cell office:string-value="7355" office:value-type="string">
            <text:p>7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50000" office:value-type="string">
            <text:p>50000</text:p>
          </table:table-cell>
          <table:table-cell office:string-value="205000" office:value-type="string">
            <text:p>20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489" office:value-type="string">
            <text:p>1489</text:p>
          </table:table-cell>
          <table:table-cell office:string-value="9511" office:value-type="string">
            <text:p>95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3:34</meta:creation-date>
    <meta:editing-cycles>1</meta:editing-cycles>
    <dc:language>en</dc:language>
    <dc:creator>ZETHOU-WWEXT01P$</dc:creator>
    <dc:date>2026-08-25T11:13:34</dc:date>
    <meta:editing-duration>PT0.155S</meta:editing-duration>
  </office:meta>
</office:document-meta>
</file>