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01" office:value-type="string">
            <text:p>201</text:p>
          </table:table-cell>
          <table:table-cell office:string-value="1899" office:value-type="string">
            <text:p>18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52" office:value-type="string">
            <text:p>452</text:p>
          </table:table-cell>
          <table:table-cell office:string-value="1548" office:value-type="string">
            <text:p>154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284" office:value-type="string">
            <text:p>3284</text:p>
          </table:table-cell>
          <table:table-cell office:string-value="4716" office:value-type="string">
            <text:p>47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120" office:value-type="string">
            <text:p>1120</text:p>
          </table:table-cell>
          <table:table-cell office:string-value="3680" office:value-type="string">
            <text:p>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0" office:value-type="string">
            <text:p>2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6" office:value-type="string">
            <text:p>36</text:p>
          </table:table-cell>
          <table:table-cell office:string-value="1864" office:value-type="string">
            <text:p>1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61" office:value-type="string">
            <text:p>1561</text:p>
          </table:table-cell>
          <table:table-cell office:string-value="17439" office:value-type="string">
            <text:p>174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4" office:value-type="string">
            <text:p>24</text:p>
          </table:table-cell>
          <table:table-cell office:string-value="1982" office:value-type="string">
            <text:p>19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4" office:value-type="string">
            <text:p>14</text:p>
          </table:table-cell>
          <table:table-cell office:string-value="1286" office:value-type="string">
            <text:p>12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3" office:value-type="string">
            <text:p>33</text:p>
          </table:table-cell>
          <table:table-cell office:string-value="2467" office:value-type="string">
            <text:p>24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0" office:value-type="string">
            <text:p>180</text:p>
          </table:table-cell>
          <table:table-cell office:string-value="1272" office:value-type="string">
            <text:p>12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465" office:value-type="string">
            <text:p>465</text:p>
          </table:table-cell>
          <table:table-cell office:string-value="10835" office:value-type="string">
            <text:p>1083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509" office:value-type="string">
            <text:p>509</text:p>
          </table:table-cell>
          <table:table-cell office:string-value="2191" office:value-type="string">
            <text:p>219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9" office:value-type="string">
            <text:p>29</text:p>
          </table:table-cell>
          <table:table-cell office:string-value="1471" office:value-type="string">
            <text:p>14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13" office:value-type="string">
            <text:p>13</text:p>
          </table:table-cell>
          <table:table-cell office:string-value="1074" office:value-type="string">
            <text:p>107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85" office:value-type="string">
            <text:p>85</text:p>
          </table:table-cell>
          <table:table-cell office:string-value="555" office:value-type="string">
            <text:p>5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58" office:value-type="string">
            <text:p>58</text:p>
          </table:table-cell>
          <table:table-cell office:string-value="14542" office:value-type="string">
            <text:p>1454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17" office:value-type="string">
            <text:p>17</text:p>
          </table:table-cell>
          <table:table-cell office:string-value="13683" office:value-type="string">
            <text:p>136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168" office:value-type="string">
            <text:p>168</text:p>
          </table:table-cell>
          <table:table-cell office:string-value="2996" office:value-type="string">
            <text:p>29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7" office:value-type="string">
            <text:p>7</text:p>
          </table:table-cell>
          <table:table-cell office:string-value="193" office:value-type="string">
            <text:p>1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74" office:value-type="string">
            <text:p>274</text:p>
          </table:table-cell>
          <table:table-cell office:string-value="7726" office:value-type="string">
            <text:p>77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2601" office:value-type="string">
            <text:p>32601</text:p>
          </table:table-cell>
          <table:table-cell office:string-value="7399" office:value-type="string">
            <text:p>7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500" office:value-type="string">
            <text:p>43500</text:p>
          </table:table-cell>
          <table:table-cell office:string-value="110500" office:value-type="string">
            <text:p>1105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408" office:value-type="string">
            <text:p>3408</text:p>
          </table:table-cell>
          <table:table-cell office:string-value="27492" office:value-type="string">
            <text:p>2749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68" office:value-type="string">
            <text:p>68</text:p>
          </table:table-cell>
          <table:table-cell office:string-value="872" office:value-type="string">
            <text:p>8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4" office:value-type="string">
            <text:p>24</text:p>
          </table:table-cell>
          <table:table-cell office:string-value="703" office:value-type="string">
            <text:p>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7" office:value-type="string">
            <text:p>7</text:p>
          </table:table-cell>
          <table:table-cell office:string-value="889" office:value-type="string">
            <text:p>8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446" office:value-type="string">
            <text:p>1446</text:p>
          </table:table-cell>
          <table:table-cell office:string-value="31754" office:value-type="string">
            <text:p>317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1" office:value-type="string">
            <text:p>1</text:p>
          </table:table-cell>
          <table:table-cell office:string-value="459" office:value-type="string">
            <text:p>4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4" office:value-type="string">
            <text:p>4</text:p>
          </table:table-cell>
          <table:table-cell office:string-value="437" office:value-type="string">
            <text:p>4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55834" office:value-type="string">
            <text:p>355834</text:p>
          </table:table-cell>
          <table:table-cell office:string-value="69166" office:value-type="string">
            <text:p>691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22" office:value-type="string">
            <text:p>22</text:p>
          </table:table-cell>
          <table:table-cell office:string-value="98" office:value-type="string">
            <text:p>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7620" office:value-type="string">
            <text:p>7620</text:p>
          </table:table-cell>
          <table:table-cell office:string-value="7380" office:value-type="string">
            <text:p>73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9999" office:value-type="string">
            <text:p>49999</text:p>
          </table:table-cell>
          <table:table-cell office:string-value="150001" office:value-type="string">
            <text:p>1500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8" office:value-type="string">
            <text:p>8</text:p>
          </table:table-cell>
          <table:table-cell office:string-value="542" office:value-type="string">
            <text:p>54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4" office:value-type="string">
            <text:p>4</text:p>
          </table:table-cell>
          <table:table-cell office:string-value="346" office:value-type="string">
            <text:p>3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9" office:value-type="string">
            <text:p>49</text:p>
          </table:table-cell>
          <table:table-cell office:string-value="451" office:value-type="string">
            <text:p>4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709" office:value-type="string">
            <text:p>2709</text:p>
          </table:table-cell>
          <table:table-cell office:string-value="77291" office:value-type="string">
            <text:p>7729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800" office:value-type="string">
            <text:p>5800</text:p>
          </table:table-cell>
          <table:table-cell office:string-value="6200" office:value-type="string">
            <text:p>6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60" office:value-type="string">
            <text:p>60</text:p>
          </table:table-cell>
          <table:table-cell office:string-value="254" office:value-type="string">
            <text:p>2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3270" office:value-type="string">
            <text:p>43270</text:p>
          </table:table-cell>
          <table:table-cell office:string-value="156730" office:value-type="string">
            <text:p>15673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415" office:value-type="string">
            <text:p>415</text:p>
          </table:table-cell>
          <table:table-cell office:string-value="35" office:value-type="string">
            <text:p>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" office:value-type="string">
            <text:p>1</text:p>
          </table:table-cell>
          <table:table-cell office:string-value="107999" office:value-type="string">
            <text:p>10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26352" office:value-type="string">
            <text:p>26352</text:p>
          </table:table-cell>
          <table:table-cell office:string-value="73648" office:value-type="string">
            <text:p>7364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67" office:value-type="string">
            <text:p>67</text:p>
          </table:table-cell>
          <table:table-cell office:string-value="1233" office:value-type="string">
            <text:p>12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591" office:value-type="string">
            <text:p>3591</text:p>
          </table:table-cell>
          <table:table-cell office:string-value="22409" office:value-type="string">
            <text:p>2240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3" office:value-type="string">
            <text:p>13</text:p>
          </table:table-cell>
          <table:table-cell office:string-value="1287" office:value-type="string">
            <text:p>12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89" office:value-type="string">
            <text:p>89</text:p>
          </table:table-cell>
          <table:table-cell office:string-value="211" office:value-type="string">
            <text:p>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9263" office:value-type="string">
            <text:p>19263</text:p>
          </table:table-cell>
          <table:table-cell office:string-value="12737" office:value-type="string">
            <text:p>127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3131" office:value-type="string">
            <text:p>13131</text:p>
          </table:table-cell>
          <table:table-cell office:string-value="6869" office:value-type="string">
            <text:p>6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0" office:value-type="string">
            <text:p>0</text:p>
          </table:table-cell>
          <table:table-cell office:string-value="61000" office:value-type="string">
            <text:p>6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500" office:value-type="string">
            <text:p>4500</text:p>
          </table:table-cell>
          <table:table-cell office:string-value="35500" office:value-type="string">
            <text:p>3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149" office:value-type="string">
            <text:p>2149</text:p>
          </table:table-cell>
          <table:table-cell office:string-value="297851" office:value-type="string">
            <text:p>29785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11080" office:value-type="string">
            <text:p>111080</text:p>
          </table:table-cell>
          <table:table-cell office:string-value="163920" office:value-type="string">
            <text:p>1639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" office:value-type="string">
            <text:p>25</text:p>
          </table:table-cell>
          <table:table-cell office:string-value="975" office:value-type="string">
            <text:p>9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92" office:value-type="string">
            <text:p>92</text:p>
          </table:table-cell>
          <table:table-cell office:string-value="1008" office:value-type="string">
            <text:p>10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01" office:value-type="string">
            <text:p>101</text:p>
          </table:table-cell>
          <table:table-cell office:string-value="5899" office:value-type="string">
            <text:p>58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83492" office:value-type="string">
            <text:p>83492</text:p>
          </table:table-cell>
          <table:table-cell office:string-value="53308" office:value-type="string">
            <text:p>533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916" office:value-type="string">
            <text:p>3916</text:p>
          </table:table-cell>
          <table:table-cell office:string-value="6084" office:value-type="string">
            <text:p>60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1937" office:value-type="string">
            <text:p>21937</text:p>
          </table:table-cell>
          <table:table-cell office:string-value="63" office:value-type="string">
            <text:p>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7724" office:value-type="string">
            <text:p>77724</text:p>
          </table:table-cell>
          <table:table-cell office:string-value="22276" office:value-type="string">
            <text:p>22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49401" office:value-type="string">
            <text:p>49401</text:p>
          </table:table-cell>
          <table:table-cell office:string-value="60599" office:value-type="string">
            <text:p>60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4658" office:value-type="string">
            <text:p>4658</text:p>
          </table:table-cell>
          <table:table-cell office:string-value="50342" office:value-type="string">
            <text:p>503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34728" office:value-type="string">
            <text:p>34728</text:p>
          </table:table-cell>
          <table:table-cell office:string-value="59272" office:value-type="string">
            <text:p>5927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5001" office:value-type="string">
            <text:p>5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5755" office:value-type="string">
            <text:p>45755</text:p>
          </table:table-cell>
          <table:table-cell office:string-value="134245" office:value-type="string">
            <text:p>1342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20001" office:value-type="string">
            <text:p>20001</text:p>
          </table:table-cell>
          <table:table-cell office:string-value="139999" office:value-type="string">
            <text:p>13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08" office:value-type="string">
            <text:p>1308</text:p>
          </table:table-cell>
          <table:table-cell office:string-value="1692" office:value-type="string">
            <text:p>16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48515" office:value-type="string">
            <text:p>48515</text:p>
          </table:table-cell>
          <table:table-cell office:string-value="42485" office:value-type="string">
            <text:p>424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64588" office:value-type="string">
            <text:p>64588</text:p>
          </table:table-cell>
          <table:table-cell office:string-value="47812" office:value-type="string">
            <text:p>4781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926" office:value-type="string">
            <text:p>3926</text:p>
          </table:table-cell>
          <table:table-cell office:string-value="4524" office:value-type="string">
            <text:p>452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702" office:value-type="string">
            <text:p>702</text:p>
          </table:table-cell>
          <table:table-cell office:string-value="10298" office:value-type="string">
            <text:p>102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4201" office:value-type="string">
            <text:p>14201</text:p>
          </table:table-cell>
          <table:table-cell office:string-value="49159" office:value-type="string">
            <text:p>49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" office:value-type="string">
            <text:p>15</text:p>
          </table:table-cell>
          <table:table-cell office:string-value="1485" office:value-type="string">
            <text:p>14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413" office:value-type="string">
            <text:p>5413</text:p>
          </table:table-cell>
          <table:table-cell office:string-value="14587" office:value-type="string">
            <text:p>1458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65546" office:value-type="string">
            <text:p>65546</text:p>
          </table:table-cell>
          <table:table-cell office:string-value="59454" office:value-type="string">
            <text:p>594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40" office:value-type="string">
            <text:p>240</text:p>
          </table:table-cell>
          <table:table-cell office:string-value="760" office:value-type="string">
            <text:p>7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30000" office:value-type="string">
            <text:p>13000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4833" office:value-type="string">
            <text:p>34833</text:p>
          </table:table-cell>
          <table:table-cell office:string-value="3167" office:value-type="string">
            <text:p>316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2501" office:value-type="string">
            <text:p>22501</text:p>
          </table:table-cell>
          <table:table-cell office:string-value="177499" office:value-type="string">
            <text:p>177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27" office:value-type="string">
            <text:p>1327</text:p>
          </table:table-cell>
          <table:table-cell office:string-value="1673" office:value-type="string">
            <text:p>167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27" office:value-type="string">
            <text:p>1627</text:p>
          </table:table-cell>
          <table:table-cell office:string-value="1733" office:value-type="string">
            <text:p>1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79364" office:value-type="string">
            <text:p>79364</text:p>
          </table:table-cell>
          <table:table-cell office:string-value="95636" office:value-type="string">
            <text:p>9563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3159" office:value-type="string">
            <text:p>63159</text:p>
          </table:table-cell>
          <table:table-cell office:string-value="56841" office:value-type="string">
            <text:p>568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36300" office:value-type="string">
            <text:p>36300</text:p>
          </table:table-cell>
          <table:table-cell office:string-value="83700" office:value-type="string">
            <text:p>837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651" office:value-type="string">
            <text:p>651</text:p>
          </table:table-cell>
          <table:table-cell office:string-value="2849" office:value-type="string">
            <text:p>28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44541" office:value-type="string">
            <text:p>44541</text:p>
          </table:table-cell>
          <table:table-cell office:string-value="55459" office:value-type="string">
            <text:p>554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  <table:table-cell office:string-value="3440" office:value-type="string">
            <text:p>3440</text:p>
          </table:table-cell>
          <table:table-cell office:string-value="1350" office:value-type="string">
            <text:p>1350</text:p>
          </table:table-cell>
          <table:table-cell office:string-value="2090" office:value-type="string">
            <text:p>209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" office:value-type="string">
            <text:p>111</text:p>
          </table:table-cell>
          <table:table-cell office:string-value="1589" office:value-type="string">
            <text:p>15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6" office:value-type="string">
            <text:p>36</text:p>
          </table:table-cell>
          <table:table-cell office:string-value="1964" office:value-type="string">
            <text:p>1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43766" office:value-type="string">
            <text:p>43766</text:p>
          </table:table-cell>
          <table:table-cell office:string-value="41234" office:value-type="string">
            <text:p>412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430" office:value-type="string">
            <text:p>430</text:p>
          </table:table-cell>
          <table:table-cell office:string-value="399570" office:value-type="string">
            <text:p>399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03931" office:value-type="string">
            <text:p>103931</text:p>
          </table:table-cell>
          <table:table-cell office:string-value="296069" office:value-type="string">
            <text:p>29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300" office:value-type="string">
            <text:p>300</text:p>
          </table:table-cell>
          <table:table-cell office:string-value="693" office:value-type="string">
            <text:p>6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525" office:value-type="string">
            <text:p>525</text:p>
          </table:table-cell>
          <table:table-cell office:string-value="79475" office:value-type="string">
            <text:p>79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8616" office:value-type="string">
            <text:p>28616</text:p>
          </table:table-cell>
          <table:table-cell office:string-value="61384" office:value-type="string">
            <text:p>613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648" office:value-type="string">
            <text:p>3648</text:p>
          </table:table-cell>
          <table:table-cell office:string-value="36352" office:value-type="string">
            <text:p>363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01" office:value-type="string">
            <text:p>2401</text:p>
          </table:table-cell>
          <table:table-cell office:string-value="7599" office:value-type="string">
            <text:p>7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74506" office:value-type="string">
            <text:p>174506</text:p>
          </table:table-cell>
          <table:table-cell office:string-value="369494" office:value-type="string">
            <text:p>3694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24795" office:value-type="string">
            <text:p>24795</text:p>
          </table:table-cell>
          <table:table-cell office:string-value="60305" office:value-type="string">
            <text:p>603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464" office:value-type="string">
            <text:p>4464</text:p>
          </table:table-cell>
          <table:table-cell office:string-value="18336" office:value-type="string">
            <text:p>183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487" office:value-type="string">
            <text:p>487</text:p>
          </table:table-cell>
          <table:table-cell office:string-value="2813" office:value-type="string">
            <text:p>281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47" office:value-type="string">
            <text:p>34047</text:p>
          </table:table-cell>
          <table:table-cell office:string-value="40953" office:value-type="string">
            <text:p>4095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71516" office:value-type="string">
            <text:p>71516</text:p>
          </table:table-cell>
          <table:table-cell office:string-value="26484" office:value-type="string">
            <text:p>2648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64596" office:value-type="string">
            <text:p>64596</text:p>
          </table:table-cell>
          <table:table-cell office:string-value="210404" office:value-type="string">
            <text:p>2104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17" office:value-type="string">
            <text:p>3217</text:p>
          </table:table-cell>
          <table:table-cell office:string-value="34783" office:value-type="string">
            <text:p>347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345574" office:value-type="string">
            <text:p>345574</text:p>
          </table:table-cell>
          <table:table-cell office:string-value="8626" office:value-type="string">
            <text:p>86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80001" office:value-type="string">
            <text:p>80001</text:p>
          </table:table-cell>
          <table:table-cell office:string-value="119999" office:value-type="string">
            <text:p>1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38764" office:value-type="string">
            <text:p>38764</text:p>
          </table:table-cell>
          <table:table-cell office:string-value="276236" office:value-type="string">
            <text:p>2762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37368" office:value-type="string">
            <text:p>37368</text:p>
          </table:table-cell>
          <table:table-cell office:string-value="112632" office:value-type="string">
            <text:p>11263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382" office:value-type="string">
            <text:p>8382</text:p>
          </table:table-cell>
          <table:table-cell office:string-value="54779" office:value-type="string">
            <text:p>547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51074" office:value-type="string">
            <text:p>451074</text:p>
          </table:table-cell>
          <table:table-cell office:string-value="648926" office:value-type="string">
            <text:p>6489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91919" office:value-type="string">
            <text:p>191919</text:p>
          </table:table-cell>
          <table:table-cell office:string-value="611081" office:value-type="string">
            <text:p>6110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1" office:value-type="string">
            <text:p>3001</text:p>
          </table:table-cell>
          <table:table-cell office:string-value="11999" office:value-type="string">
            <text:p>1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23716" office:value-type="string">
            <text:p>1023716</text:p>
          </table:table-cell>
          <table:table-cell office:string-value="76284" office:value-type="string">
            <text:p>762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501" office:value-type="string">
            <text:p>1501</text:p>
          </table:table-cell>
          <table:table-cell office:string-value="18499" office:value-type="string">
            <text:p>18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6951" office:value-type="string">
            <text:p>6951</text:p>
          </table:table-cell>
          <table:table-cell office:string-value="25049" office:value-type="string">
            <text:p>250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12048" office:value-type="string">
            <text:p>12048</text:p>
          </table:table-cell>
          <table:table-cell office:string-value="402" office:value-type="string">
            <text:p>4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1" office:value-type="string">
            <text:p>1101</text:p>
          </table:table-cell>
          <table:table-cell office:string-value="98899" office:value-type="string">
            <text:p>98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75" office:value-type="string">
            <text:p>675</text:p>
          </table:table-cell>
          <table:table-cell office:string-value="14925" office:value-type="string">
            <text:p>149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931" office:value-type="string">
            <text:p>1931</text:p>
          </table:table-cell>
          <table:table-cell office:string-value="29606" office:value-type="string">
            <text:p>296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2584" office:value-type="string">
            <text:p>42584</text:p>
          </table:table-cell>
          <table:table-cell office:string-value="157416" office:value-type="string">
            <text:p>1574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115690" office:value-type="string">
            <text:p>115690</text:p>
          </table:table-cell>
          <table:table-cell office:string-value="17002" office:value-type="string">
            <text:p>170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83471" office:value-type="string">
            <text:p>83471</text:p>
          </table:table-cell>
          <table:table-cell office:string-value="391529" office:value-type="string">
            <text:p>3915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3:17:11</meta:creation-date>
    <meta:editing-cycles>1</meta:editing-cycles>
    <dc:language>en</dc:language>
    <dc:creator>ZETHOU-WWEXT02P$</dc:creator>
    <dc:date>2026-08-25T23:17:11</dc:date>
    <meta:editing-duration>PT0.600S</meta:editing-duration>
  </office:meta>
</office:document-meta>
</file>