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440" office:value-type="string">
            <text:p>839440</text:p>
          </table:table-cell>
          <table:table-cell office:string-value="560" office:value-type="string">
            <text:p>56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92100" office:value-type="string">
            <text:p>192100</text:p>
          </table:table-cell>
          <table:table-cell office:string-value="607900" office:value-type="string">
            <text:p>607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32758" office:value-type="string">
            <text:p>332758</text:p>
          </table:table-cell>
          <table:table-cell office:string-value="97242" office:value-type="string">
            <text:p>972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65657" office:value-type="string">
            <text:p>565657</text:p>
          </table:table-cell>
          <table:table-cell office:string-value="234343" office:value-type="string">
            <text:p>2343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15044" office:value-type="string">
            <text:p>115044</text:p>
          </table:table-cell>
          <table:table-cell office:string-value="374956" office:value-type="string">
            <text:p>3749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44001" office:value-type="string">
            <text:p>244001</text:p>
          </table:table-cell>
          <table:table-cell office:string-value="55999" office:value-type="string">
            <text:p>55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500" office:value-type="string">
            <text:p>27500</text:p>
          </table:table-cell>
          <table:table-cell office:string-value="372500" office:value-type="string">
            <text:p>372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32859" office:value-type="string">
            <text:p>32859</text:p>
          </table:table-cell>
          <table:table-cell office:string-value="357141" office:value-type="string">
            <text:p>3571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77944" office:value-type="string">
            <text:p>277944</text:p>
          </table:table-cell>
          <table:table-cell office:string-value="72056" office:value-type="string">
            <text:p>720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34985" office:value-type="string">
            <text:p>134985</text:p>
          </table:table-cell>
          <table:table-cell office:string-value="265015" office:value-type="string">
            <text:p>26501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861" office:value-type="string">
            <text:p>844861</text:p>
          </table:table-cell>
          <table:table-cell office:string-value="605139" office:value-type="string">
            <text:p>605139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7603" office:value-type="string">
            <text:p>287603</text:p>
          </table:table-cell>
          <table:table-cell office:string-value="112397" office:value-type="string">
            <text:p>1123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01216" office:value-type="string">
            <text:p>701216</text:p>
          </table:table-cell>
          <table:table-cell office:string-value="248784" office:value-type="string">
            <text:p>24878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00" office:value-type="string">
            <text:p>2000</text:p>
          </table:table-cell>
          <table:table-cell office:string-value="498000" office:value-type="string">
            <text:p>498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77" office:value-type="string">
            <text:p>11077</text:p>
          </table:table-cell>
          <table:table-cell office:string-value="88923" office:value-type="string">
            <text:p>88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22127" office:value-type="string">
            <text:p>22127</text:p>
          </table:table-cell>
          <table:table-cell office:string-value="67473" office:value-type="string">
            <text:p>674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42347" office:value-type="string">
            <text:p>1742347</text:p>
          </table:table-cell>
          <table:table-cell office:string-value="76653" office:value-type="string">
            <text:p>7665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1029" office:value-type="string">
            <text:p>1021029</text:p>
          </table:table-cell>
          <table:table-cell office:string-value="78971" office:value-type="string">
            <text:p>78971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41:18</meta:creation-date>
    <meta:editing-cycles>1</meta:editing-cycles>
    <dc:language>en</dc:language>
    <dc:creator>ZETHOU-WWEXT02P$</dc:creator>
    <dc:date>2026-08-25T12:41:19</dc:date>
    <meta:editing-duration>PT0.040S</meta:editing-duration>
  </office:meta>
</office:document-meta>
</file>