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63424" office:value-type="string">
            <text:p>263424</text:p>
          </table:table-cell>
          <table:table-cell office:string-value="401576" office:value-type="string">
            <text:p>401576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51194" office:value-type="string">
            <text:p>451194</text:p>
          </table:table-cell>
          <table:table-cell office:string-value="648806" office:value-type="string">
            <text:p>64880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9515" office:value-type="string">
            <text:p>19515</text:p>
          </table:table-cell>
          <table:table-cell office:string-value="180485" office:value-type="string">
            <text:p>180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" office:value-type="string">
            <text:p>14</text:p>
          </table:table-cell>
          <table:table-cell office:string-value="9986" office:value-type="string">
            <text:p>998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0" office:value-type="string">
            <text:p>10</text:p>
          </table:table-cell>
          <table:table-cell office:string-value="1490" office:value-type="string">
            <text:p>1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0" office:value-type="string">
            <text:p>600</text:p>
          </table:table-cell>
          <table:table-cell office:string-value="1400" office:value-type="string">
            <text:p>14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62360" office:value-type="string">
            <text:p>62360</text:p>
          </table:table-cell>
          <table:table-cell office:string-value="77640" office:value-type="string">
            <text:p>7764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63742" office:value-type="string">
            <text:p>163742</text:p>
          </table:table-cell>
          <table:table-cell office:string-value="286258" office:value-type="string">
            <text:p>286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80" office:value-type="string">
            <text:p>10080</text:p>
          </table:table-cell>
          <table:table-cell office:string-value="89920" office:value-type="string">
            <text:p>899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1380" office:value-type="string">
            <text:p>71380</text:p>
          </table:table-cell>
          <table:table-cell office:string-value="98620" office:value-type="string">
            <text:p>98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4522" office:value-type="string">
            <text:p>84522</text:p>
          </table:table-cell>
          <table:table-cell office:string-value="25478" office:value-type="string">
            <text:p>254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001" office:value-type="string">
            <text:p>1500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40051" office:value-type="string">
            <text:p>40051</text:p>
          </table:table-cell>
          <table:table-cell office:string-value="4949" office:value-type="string">
            <text:p>49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9498" office:value-type="string">
            <text:p>9498</text:p>
          </table:table-cell>
          <table:table-cell office:string-value="1302" office:value-type="string">
            <text:p>13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5001" office:value-type="string">
            <text:p>35001</text:p>
          </table:table-cell>
          <table:table-cell office:string-value="464999" office:value-type="string">
            <text:p>4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98" office:value-type="string">
            <text:p>198</text:p>
          </table:table-cell>
          <table:table-cell office:string-value="2802" office:value-type="string">
            <text:p>28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500" office:value-type="string">
            <text:p>500</text:p>
          </table:table-cell>
          <table:table-cell office:string-value="940" office:value-type="string">
            <text:p>9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2145" office:value-type="string">
            <text:p>542145</text:p>
          </table:table-cell>
          <table:table-cell office:string-value="357855" office:value-type="string">
            <text:p>3578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87694" office:value-type="string">
            <text:p>187694</text:p>
          </table:table-cell>
          <table:table-cell office:string-value="12306" office:value-type="string">
            <text:p>1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36" office:value-type="string">
            <text:p>536</text:p>
          </table:table-cell>
          <table:table-cell office:string-value="764" office:value-type="string">
            <text:p>76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81" office:value-type="string">
            <text:p>10181</text:p>
          </table:table-cell>
          <table:table-cell office:string-value="214819" office:value-type="string">
            <text:p>21481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0" office:value-type="string">
            <text:p>150</text:p>
          </table:table-cell>
          <table:table-cell office:string-value="4850" office:value-type="string">
            <text:p>48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33820" office:value-type="string">
            <text:p>33820</text:p>
          </table:table-cell>
          <table:table-cell office:string-value="241180" office:value-type="string">
            <text:p>2411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4801" office:value-type="string">
            <text:p>104801</text:p>
          </table:table-cell>
          <table:table-cell office:string-value="95199" office:value-type="string">
            <text:p>95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2" office:value-type="string">
            <text:p>72</text:p>
          </table:table-cell>
          <table:table-cell office:string-value="99928" office:value-type="string">
            <text:p>9992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9740" office:value-type="string">
            <text:p>69740</text:p>
          </table:table-cell>
          <table:table-cell office:string-value="50260" office:value-type="string">
            <text:p>5026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5526" office:value-type="string">
            <text:p>5526</text:p>
          </table:table-cell>
          <table:table-cell office:string-value="81474" office:value-type="string">
            <text:p>8147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00752" office:value-type="string">
            <text:p>100752</text:p>
          </table:table-cell>
          <table:table-cell office:string-value="20248" office:value-type="string">
            <text:p>2024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25660" office:value-type="string">
            <text:p>25660</text:p>
          </table:table-cell>
          <table:table-cell office:string-value="194340" office:value-type="string">
            <text:p>19434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609" office:value-type="string">
            <text:p>1609</text:p>
          </table:table-cell>
          <table:table-cell office:string-value="10391" office:value-type="string">
            <text:p>1039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5" office:value-type="string">
            <text:p>55</text:p>
          </table:table-cell>
          <table:table-cell office:string-value="4945" office:value-type="string">
            <text:p>49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39812" office:value-type="string">
            <text:p>39812</text:p>
          </table:table-cell>
          <table:table-cell office:string-value="960188" office:value-type="string">
            <text:p>96018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76280" office:value-type="string">
            <text:p>76280</text:p>
          </table:table-cell>
          <table:table-cell office:string-value="178720" office:value-type="string">
            <text:p>1787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39600" office:value-type="string">
            <text:p>239600</text:p>
          </table:table-cell>
          <table:table-cell office:string-value="760400" office:value-type="string">
            <text:p>760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55548" office:value-type="string">
            <text:p>155548</text:p>
          </table:table-cell>
          <table:table-cell office:string-value="119452" office:value-type="string">
            <text:p>11945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329093" office:value-type="string">
            <text:p>329093</text:p>
          </table:table-cell>
          <table:table-cell office:string-value="170907" office:value-type="string">
            <text:p>170907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6426" office:value-type="string">
            <text:p>176426</text:p>
          </table:table-cell>
          <table:table-cell office:string-value="173574" office:value-type="string">
            <text:p>17357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218" office:value-type="string">
            <text:p>18218</text:p>
          </table:table-cell>
          <table:table-cell office:string-value="181782" office:value-type="string">
            <text:p>1817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17425" office:value-type="string">
            <text:p>17425</text:p>
          </table:table-cell>
          <table:table-cell office:string-value="112575" office:value-type="string">
            <text:p>1125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1744" office:value-type="string">
            <text:p>31744</text:p>
          </table:table-cell>
          <table:table-cell office:string-value="268256" office:value-type="string">
            <text:p>26825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2" office:value-type="string">
            <text:p>166682</text:p>
          </table:table-cell>
          <table:table-cell office:string-value="253318" office:value-type="string">
            <text:p>25331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24" office:value-type="string">
            <text:p>324</text:p>
          </table:table-cell>
          <table:table-cell office:string-value="676" office:value-type="string">
            <text:p>67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19250" office:value-type="string">
            <text:p>219250</text:p>
          </table:table-cell>
          <table:table-cell office:string-value="280750" office:value-type="string">
            <text:p>280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409" office:value-type="string">
            <text:p>13409</text:p>
          </table:table-cell>
          <table:table-cell office:string-value="241591" office:value-type="string">
            <text:p>24159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2335" office:value-type="string">
            <text:p>42335</text:p>
          </table:table-cell>
          <table:table-cell office:string-value="197665" office:value-type="string">
            <text:p>1976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28:24</meta:creation-date>
    <meta:editing-cycles>1</meta:editing-cycles>
    <dc:language>en</dc:language>
    <dc:creator>ZETHOU-WWEXT02P$</dc:creator>
    <dc:date>2026-08-25T12:28:25</dc:date>
    <meta:editing-duration>PT0.301S</meta:editing-duration>
  </office:meta>
</office:document-meta>
</file>