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4" office:value-type="string">
            <text:p>604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27460" office:value-type="string">
            <text:p>2746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27675" office:value-type="string">
            <text:p>12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66486" office:value-type="string">
            <text:p>16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197103" office:value-type="string">
            <text:p>19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8865" office:value-type="string">
            <text:p>308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1804" office:value-type="string">
            <text:p>521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4140" office:value-type="string">
            <text:p>304140</text:p>
          </table:table-cell>
          <table:table-cell office:string-value="300640" office:value-type="string">
            <text:p>30064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5500" office:value-type="string">
            <text:p>5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7354" office:value-type="string">
            <text:p>17354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8845" office:value-type="string">
            <text:p>1088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80000" office:value-type="string">
            <text:p>18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26760" office:value-type="string">
            <text:p>92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123" office:value-type="string">
            <text:p>8123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247" office:value-type="string">
            <text:p>170247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5000" office:value-type="string">
            <text:p>9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4973" office:value-type="string">
            <text:p>54973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6049" office:value-type="string">
            <text:p>36049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1839" office:value-type="string">
            <text:p>101839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14960" office:value-type="string">
            <text:p>14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1396" office:value-type="string">
            <text:p>21396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1516" office:value-type="string">
            <text:p>161516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9140" office:value-type="string">
            <text:p>229140</text:p>
          </table:table-cell>
          <table:table-cell office:string-value="225640" office:value-type="string">
            <text:p>22564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80000" office:value-type="string">
            <text:p>3800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8540" office:value-type="string">
            <text:p>338540</text:p>
          </table:table-cell>
          <table:table-cell office:string-value="460000" office:value-type="string">
            <text:p>46000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34200" office:value-type="string">
            <text:p>33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25000" office:value-type="string">
            <text:p>42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0" office:value-type="string">
            <text:p>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5:07:51</meta:creation-date>
    <meta:editing-cycles>1</meta:editing-cycles>
    <dc:language>en</dc:language>
    <dc:creator>ZETHOU-WWEXT01P$</dc:creator>
    <dc:date>2026-08-25T15:07:52</dc:date>
    <meta:editing-duration>PT0.476S</meta:editing-duration>
  </office:meta>
</office:document-meta>
</file>