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411" office:value-type="string">
            <text:p>3411</text:p>
          </table:table-cell>
          <table:table-cell office:string-value="2004-05-16 00:00:00.0" office:value-type="string">
            <text:p>2004-05-16 00:00:00.0</text:p>
          </table:table-cell>
          <table:table-cell office:string-value="2031-04-30 00:00:00.0" office:value-type="string">
            <text:p>203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4" office:value-type="string">
            <text:p>4654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00" office:value-type="string">
            <text:p>3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7" office:value-type="string">
            <text:p>507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3" office:value-type="string">
            <text:p>513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70000" office:value-type="string">
            <text:p>7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5" office:value-type="string">
            <text:p>515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53379" office:value-type="string">
            <text:p>5337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6" office:value-type="string">
            <text:p>516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0000" office:value-type="string">
            <text:p>6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4663" office:value-type="string">
            <text:p>4663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SS" office:value-type="string">
            <text:p>FSS</text:p>
          </table:table-cell>
          <table:table-cell office:string-value="6601" office:value-type="string">
            <text:p>6601</text:p>
          </table:table-cell>
          <table:table-cell office:string-value="2025-05-01 00:00:00.0" office:value-type="string">
            <text:p>2025-05-01 00:00:00.0</text:p>
          </table:table-cell>
          <table:table-cell office:string-value="2050-04-30 00:00:00.0" office:value-type="string">
            <text:p>205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5946" office:value-type="string">
            <text:p>3594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45" office:value-type="string">
            <text:p>4545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7499" office:value-type="string">
            <text:p>27499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551" office:value-type="string">
            <text:p>4551</text:p>
          </table:table-cell>
          <table:table-cell office:string-value="2012-08-01 00:00:00.0" office:value-type="string">
            <text:p>2012-08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9994" office:value-type="string">
            <text:p>109994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94" office:value-type="string">
            <text:p>494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25000" office:value-type="string">
            <text:p>125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6" office:value-type="string">
            <text:p>4666</text:p>
          </table:table-cell>
          <table:table-cell office:string-value="2025-05-01 00:00:00.0" office:value-type="string">
            <text:p>2025-05-01 00:00:00.0</text:p>
          </table:table-cell>
          <table:table-cell office:string-value="2051-04-30 00:00:00.0" office:value-type="string">
            <text:p>2051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147" office:value-type="string">
            <text:p>3147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2000000" office:value-type="string">
            <text:p>22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00" office:value-type="string">
            <text:p>500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  <table:table-cell office:string-value="700000" office:value-type="string">
            <text:p>70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62" office:value-type="string">
            <text:p>4662</text:p>
          </table:table-cell>
          <table:table-cell office:string-value="2024-05-01 00:00:00.0" office:value-type="string">
            <text:p>2024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202091" office:value-type="string">
            <text:p>202091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34" office:value-type="string">
            <text:p>4634</text:p>
          </table:table-cell>
          <table:table-cell office:string-value="2020-01-01 00:00:00.0" office:value-type="string">
            <text:p>2020-0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480400" office:value-type="string">
            <text:p>4804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9" office:value-type="string">
            <text:p>4659</text:p>
          </table:table-cell>
          <table:table-cell office:string-value="2023-06-01 00:00:00.0" office:value-type="string">
            <text:p>2023-06-01 00:00:00.0</text:p>
          </table:table-cell>
          <table:table-cell office:string-value="2038-04-30 00:00:00.0" office:value-type="string">
            <text:p>2038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679423" office:value-type="string">
            <text:p>679423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3086" office:value-type="string">
            <text:p>3086</text:p>
          </table:table-cell>
          <table:table-cell office:string-value="2002-05-01 00:00:00.0" office:value-type="string">
            <text:p>2002-05-01 00:00:00.0</text:p>
          </table:table-cell>
          <table:table-cell office:string-value="2044-04-30 00:00:00.0" office:value-type="string">
            <text:p>2044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714177" office:value-type="string">
            <text:p>1714177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510" office:value-type="string">
            <text:p>510</text:p>
          </table:table-cell>
          <table:table-cell office:string-value="1993-11-01 00:00:00.0" office:value-type="string">
            <text:p>1993-11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oodriver Energy LLC" office:value-type="string">
            <text:p>Woodriver Energy LLC</text:p>
          </table:table-cell>
          <table:table-cell office:string-value="079366805        " office:value-type="string">
            <text:p>079366805 <text:s text:c="7"/></text:p>
          </table:table-cell>
          <table:table-cell office:string-value="N" office:value-type="string">
            <text:p>N</text:p>
          </table:table-cell>
          <table:table-cell office:string-value="FSS" office:value-type="string">
            <text:p>FSS</text:p>
          </table:table-cell>
          <table:table-cell office:string-value="4658" office:value-type="string">
            <text:p>4658</text:p>
          </table:table-cell>
          <table:table-cell office:string-value="2023-05-01 00:00:00.0" office:value-type="string">
            <text:p>2023-05-01 00:00:00.0</text:p>
          </table:table-cell>
          <table:table-cell office:string-value="2045-04-30 00:00:00.0" office:value-type="string">
            <text:p>2045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" office:value-type="string">
            <text:p/>
          </table:table-cell>
          <table:table-cell office:string-value="1000000" office:value-type="string">
            <text:p>100000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n Illinois Company d/b/a Ameren Illinois" office:value-type="string">
            <text:p>Ameren Illinois Company d/b/a Ameren Illinois</text:p>
          </table:table-cell>
          <table:table-cell office:string-value="006936017        " office:value-type="string">
            <text:p>00693601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20" office:value-type="string">
            <text:p>3620</text:p>
          </table:table-cell>
          <table:table-cell office:string-value="2004-05-01 00:00:00.0" office:value-type="string">
            <text:p>2004-05-01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eresco Roxana RNG LLC" office:value-type="string">
            <text:p>Ameresco Roxana RNG LLC</text:p>
          </table:table-cell>
          <table:table-cell office:string-value="118466798        " office:value-type="string">
            <text:p>118466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7" office:value-type="string">
            <text:p>6237</text:p>
          </table:table-cell>
          <table:table-cell office:string-value="2024-09-12 00:00:00.0" office:value-type="string">
            <text:p>2024-09-12 00:00:00.0</text:p>
          </table:table-cell>
          <table:table-cell office:string-value="2027-09-11 00:00:00.0" office:value-type="string">
            <text:p>2027-09-1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00" office:value-type="string">
            <text:p>4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MSTED RAIL COMPANY, INC" office:value-type="string">
            <text:p>AMSTED RAIL COMPANY, INC</text:p>
          </table:table-cell>
          <table:table-cell office:string-value="070015748        " office:value-type="string">
            <text:p>07001574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47" office:value-type="string">
            <text:p>247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25" office:value-type="string">
            <text:p>102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oardwalk Continuum Marketing, LLC" office:value-type="string">
            <text:p>Boardwalk Continuum Marketing, LLC</text:p>
          </table:table-cell>
          <table:table-cell office:string-value="188779862        " office:value-type="string">
            <text:p>18877986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326" office:value-type="string">
            <text:p>6326</text:p>
          </table:table-cell>
          <table:table-cell office:string-value="2023-07-01 00:00:00.0" office:value-type="string">
            <text:p>2023-07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6" office:value-type="string">
            <text:p>213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8" office:value-type="string">
            <text:p>298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2" office:value-type="string">
            <text:p>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7" office:value-type="string">
            <text:p>29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7" office:value-type="string">
            <text:p>117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8" office:value-type="string">
            <text:p>101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16" office:value-type="string">
            <text:p>416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69" office:value-type="string">
            <text:p>1869</text:p>
          </table:table-cell>
          <table:table-cell office:string-value="1997-03-01 00:00:00.0" office:value-type="string">
            <text:p>1997-03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3" office:value-type="string">
            <text:p>10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96" office:value-type="string">
            <text:p>296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208" office:value-type="string">
            <text:p>120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19" office:value-type="string">
            <text:p>1019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21" office:value-type="string">
            <text:p>22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51" office:value-type="string">
            <text:p>3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29" office:value-type="string">
            <text:p>82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20" office:value-type="string">
            <text:p>1020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58" office:value-type="string">
            <text:p>25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5" office:value-type="string">
            <text:p>305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811" office:value-type="string">
            <text:p>181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42" office:value-type="string">
            <text:p>1042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49" office:value-type="string">
            <text:p>14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rysalis Biosciences Inc." office:value-type="string">
            <text:p>Crysalis Biosciences Inc.</text:p>
          </table:table-cell>
          <table:table-cell office:string-value="118967651        " office:value-type="string">
            <text:p>11896765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80" office:value-type="string">
            <text:p>6780</text:p>
          </table:table-cell>
          <table:table-cell office:string-value="2025-12-01 00:00:00.0" office:value-type="string">
            <text:p>2025-12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lta North Louisiana Gas Company, LLC" office:value-type="string">
            <text:p>Delta North Louisiana Gas Company, LLC</text:p>
          </table:table-cell>
          <table:table-cell office:string-value="119370400        " office:value-type="string">
            <text:p>119370400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40" office:value-type="string">
            <text:p>6240</text:p>
          </table:table-cell>
          <table:table-cell office:string-value="2021-11-01 00:00:00.0" office:value-type="string">
            <text:p>2021-11-01 00:00:00.0</text:p>
          </table:table-cell>
          <table:table-cell office:string-value="2023-10-31 00:00:00.0" office:value-type="string">
            <text:p>2023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800" office:value-type="string">
            <text:p>38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lementis Specialties, Inc." office:value-type="string">
            <text:p>Elementis Specialties, Inc.</text:p>
          </table:table-cell>
          <table:table-cell office:string-value="609454954        " office:value-type="string">
            <text:p>60945495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26" office:value-type="string">
            <text:p>226</text:p>
          </table:table-cell>
          <table:table-cell office:string-value="1993-11-01 00:00:00.0" office:value-type="string">
            <text:p>1993-11-01 00:00:00.0</text:p>
          </table:table-cell>
          <table:table-cell office:string-value="2024-10-31 00:00:00.0" office:value-type="string">
            <text:p>2024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1" office:value-type="string">
            <text:p>46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02" office:value-type="string">
            <text:p>3702</text:p>
          </table:table-cell>
          <table:table-cell office:string-value="2004-05-01 00:00:00.0" office:value-type="string">
            <text:p>2004-05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95033" office:value-type="string">
            <text:p>3950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3753" office:value-type="string">
            <text:p>3753</text:p>
          </table:table-cell>
          <table:table-cell office:string-value="2004-09-01 00:00:00.0" office:value-type="string">
            <text:p>2004-09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able Gas Transmission, LLC" office:value-type="string">
            <text:p>Enable Gas Transmission, LLC</text:p>
          </table:table-cell>
          <table:table-cell office:string-value="872670161        " office:value-type="string">
            <text:p>872670161 <text:s text:c="7"/></text:p>
          </table:table-cell>
          <table:table-cell office:string-value="Y" office:value-type="string">
            <text:p>Y</text:p>
          </table:table-cell>
          <table:table-cell office:string-value="FTS" office:value-type="string">
            <text:p>FTS</text:p>
          </table:table-cell>
          <table:table-cell office:string-value="6512" office:value-type="string">
            <text:p>6512</text:p>
          </table:table-cell>
          <table:table-cell office:string-value="2023-09-01 00:00:00.0" office:value-type="string">
            <text:p>2023-09-01 00:00:00.0</text:p>
          </table:table-cell>
          <table:table-cell office:string-value="2037-12-31 00:00:00.0" office:value-type="string">
            <text:p>2037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eorgia-Pacific Crossett LLC" office:value-type="string">
            <text:p>Georgia-Pacific Crossett LLC</text:p>
          </table:table-cell>
          <table:table-cell office:string-value="118492014        " office:value-type="string">
            <text:p>118492014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4" office:value-type="string">
            <text:p>6514</text:p>
          </table:table-cell>
          <table:table-cell office:string-value="2023-09-01 00:00:00.0" office:value-type="string">
            <text:p>2023-09-01 00:00:00.0</text:p>
          </table:table-cell>
          <table:table-cell office:string-value="2025-08-31 00:00:00.0" office:value-type="string">
            <text:p>2025-08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reen Plains Trade Group LLC" office:value-type="string">
            <text:p>Green Plains Trade Group LLC</text:p>
          </table:table-cell>
          <table:table-cell office:string-value="848984915        " office:value-type="string">
            <text:p>84898491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33" office:value-type="string">
            <text:p>6233</text:p>
          </table:table-cell>
          <table:table-cell office:string-value="2021-09-01 00:00:00.0" office:value-type="string">
            <text:p>2021-09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700" office:value-type="string">
            <text:p>97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Industrial Steam Products, Inc." office:value-type="string">
            <text:p>Industrial Steam Products, Inc.</text:p>
          </table:table-cell>
          <table:table-cell office:string-value="002347081        " office:value-type="string">
            <text:p>00234708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2061" office:value-type="string">
            <text:p>2061</text:p>
          </table:table-cell>
          <table:table-cell office:string-value="1997-11-01 00:00:00.0" office:value-type="string">
            <text:p>1997-11-01 00:00:00.0</text:p>
          </table:table-cell>
          <table:table-cell office:string-value="2030-06-30 00:00:00.0" office:value-type="string">
            <text:p>2030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090" office:value-type="string">
            <text:p>309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3" office:value-type="string">
            <text:p>5123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407" office:value-type="string">
            <text:p>40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4" office:value-type="string">
            <text:p>5124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8" office:value-type="string">
            <text:p>3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5" office:value-type="string">
            <text:p>5125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32" office:value-type="string">
            <text:p>53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5128" office:value-type="string">
            <text:p>5128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3" office:value-type="string">
            <text:p>13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1" office:value-type="string">
            <text:p>18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340" office:value-type="string">
            <text:p>33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8" office:value-type="string">
            <text:p>1038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05" office:value-type="string">
            <text:p>60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4" office:value-type="string">
            <text:p>6114</text:p>
          </table:table-cell>
          <table:table-cell office:string-value="2019-08-01 00:00:00.0" office:value-type="string">
            <text:p>2019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175" office:value-type="string">
            <text:p>1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71" office:value-type="string">
            <text:p>6571</text:p>
          </table:table-cell>
          <table:table-cell office:string-value="2024-09-01 00:00:00.0" office:value-type="string">
            <text:p>2024-09-01 00:00:00.0</text:p>
          </table:table-cell>
          <table:table-cell office:string-value="2030-08-31 00:00:00.0" office:value-type="string">
            <text:p>2030-08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ssissippi Lime Company" office:value-type="string">
            <text:p>Mississippi Lime Company</text:p>
          </table:table-cell>
          <table:table-cell office:string-value="006285225        " office:value-type="string">
            <text:p>00628522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30" office:value-type="string">
            <text:p>6730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000" office:value-type="string">
            <text:p>7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stle Purina Pet Care Company" office:value-type="string">
            <text:p>Nestle Purina Pet Care Company</text:p>
          </table:table-cell>
          <table:table-cell office:string-value="006266811        " office:value-type="string">
            <text:p>00626681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368" office:value-type="string">
            <text:p>4368</text:p>
          </table:table-cell>
          <table:table-cell office:string-value="2008-11-20 00:00:00.0" office:value-type="string">
            <text:p>2008-11-20 00:00:00.0</text:p>
          </table:table-cell>
          <table:table-cell office:string-value="2023-04-30 00:00:00.0" office:value-type="string">
            <text:p>2023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4" office:value-type="string">
            <text:p>184</text:p>
          </table:table-cell>
          <table:table-cell office:string-value="1993-11-01 00:00:00.0" office:value-type="string">
            <text:p>1993-11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lin Corporation" office:value-type="string">
            <text:p>Olin Corporation</text:p>
          </table:table-cell>
          <table:table-cell office:string-value="001338086        " office:value-type="string">
            <text:p>00133808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99" office:value-type="string">
            <text:p>3699</text:p>
          </table:table-cell>
          <table:table-cell office:string-value="2004-05-01 00:00:00.0" office:value-type="string">
            <text:p>2004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50" office:value-type="string">
            <text:p>7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iviana Foods Inc." office:value-type="string">
            <text:p>Riviana Foods Inc.</text:p>
          </table:table-cell>
          <table:table-cell office:string-value="147160956        " office:value-type="string">
            <text:p>1471609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224" office:value-type="string">
            <text:p>6224</text:p>
          </table:table-cell>
          <table:table-cell office:string-value="2021-06-01 00:00:00.0" office:value-type="string">
            <text:p>2021-06-01 00:00:00.0</text:p>
          </table:table-cell>
          <table:table-cell office:string-value="2023-05-31 00:00:00.0" office:value-type="string">
            <text:p>2023-05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850" office:value-type="string">
            <text:p>85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80" office:value-type="string">
            <text:p>180</text:p>
          </table:table-cell>
          <table:table-cell office:string-value="1993-11-01 00:00:00.0" office:value-type="string">
            <text:p>1993-11-01 00:00:00.0</text:p>
          </table:table-cell>
          <table:table-cell office:string-value="2019-10-31 00:00:00.0" office:value-type="string">
            <text:p>2019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567" office:value-type="string">
            <text:p>1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ecialty Granules LLC" office:value-type="string">
            <text:p>Specialty Granules LLC</text:p>
          </table:table-cell>
          <table:table-cell office:string-value="044390656        " office:value-type="string">
            <text:p>0443906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5" office:value-type="string">
            <text:p>6765</text:p>
          </table:table-cell>
          <table:table-cell office:string-value="2025-11-01 00:00:00.0" office:value-type="string">
            <text:p>2025-11-01 00:00:00.0</text:p>
          </table:table-cell>
          <table:table-cell office:string-value="2035-11-01 00:00:00.0" office:value-type="string">
            <text:p>2035-11-0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93" office:value-type="string">
            <text:p>179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0" office:value-type="string">
            <text:p>3310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1239" office:value-type="string">
            <text:p>10123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311" office:value-type="string">
            <text:p>3311</text:p>
          </table:table-cell>
          <table:table-cell office:string-value="2002-05-01 00:00:00.0" office:value-type="string">
            <text:p>2002-05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1" office:value-type="string">
            <text:p>6081</text:p>
          </table:table-cell>
          <table:table-cell office:string-value="2018-08-01 00:00:00.0" office:value-type="string">
            <text:p>2018-08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79540" office:value-type="string">
            <text:p>3795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ire Missouri Inc." office:value-type="string">
            <text:p>Spire Missouri Inc.</text:p>
          </table:table-cell>
          <table:table-cell office:string-value="006967798        " office:value-type="string">
            <text:p>006967798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26" office:value-type="string">
            <text:p>6526</text:p>
          </table:table-cell>
          <table:table-cell office:string-value="2025-11-01 00:00:00.0" office:value-type="string">
            <text:p>2025-11-01 00:00:00.0</text:p>
          </table:table-cell>
          <table:table-cell office:string-value="2030-04-30 00:00:00.0" office:value-type="string">
            <text:p>2030-04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ummit Utilities Arkansas, Inc." office:value-type="string">
            <text:p>Summit Utilities Arkansas, Inc.</text:p>
          </table:table-cell>
          <table:table-cell office:string-value="125735607        " office:value-type="string">
            <text:p>125735607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48" office:value-type="string">
            <text:p>448</text:p>
          </table:table-cell>
          <table:table-cell office:string-value="1993-11-01 00:00:00.0" office:value-type="string">
            <text:p>1993-1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33448" office:value-type="string">
            <text:p>3344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179" office:value-type="string">
            <text:p>1179</text:p>
          </table:table-cell>
          <table:table-cell office:string-value="1995-06-01 00:00:00.0" office:value-type="string">
            <text:p>1995-06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69" office:value-type="string">
            <text:p>86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917" office:value-type="string">
            <text:p>3917</text:p>
          </table:table-cell>
          <table:table-cell office:string-value="2005-11-16 00:00:00.0" office:value-type="string">
            <text:p>2005-11-16 00:00:00.0</text:p>
          </table:table-cell>
          <table:table-cell office:string-value="2031-12-31 00:00:00.0" office:value-type="string">
            <text:p>2031-12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4098" office:value-type="string">
            <text:p>4098</text:p>
          </table:table-cell>
          <table:table-cell office:string-value="2008-01-05 00:00:00.0" office:value-type="string">
            <text:p>2008-01-05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29" office:value-type="string">
            <text:p>6129</text:p>
          </table:table-cell>
          <table:table-cell office:string-value="2020-01-01 00:00:00.0" office:value-type="string">
            <text:p>2020-01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068" office:value-type="string">
            <text:p>2406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ymmetry Energy Solutions, LLC" office:value-type="string">
            <text:p>Symmetry Energy Solutions, LLC</text:p>
          </table:table-cell>
          <table:table-cell office:string-value="838611739        " office:value-type="string">
            <text:p>838611739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6" office:value-type="string">
            <text:p>6516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8917" office:value-type="string">
            <text:p>891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yson Foods Inc." office:value-type="string">
            <text:p>Tyson Foods Inc.</text:p>
          </table:table-cell>
          <table:table-cell office:string-value="006903702        " office:value-type="string">
            <text:p>00690370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080" office:value-type="string">
            <text:p>6080</text:p>
          </table:table-cell>
          <table:table-cell office:string-value="2018-05-01 00:00:00.0" office:value-type="string">
            <text:p>2018-05-01 00:00:00.0</text:p>
          </table:table-cell>
          <table:table-cell office:string-value="2020-04-30 00:00:00.0" office:value-type="string">
            <text:p>2020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0" office:value-type="string">
            <text:p>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668" office:value-type="string">
            <text:p>3668</text:p>
          </table:table-cell>
          <table:table-cell office:string-value="2005-04-01 00:00:00.0" office:value-type="string">
            <text:p>2005-04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on Electric Company d/b/a Ameren Missouri" office:value-type="string">
            <text:p>Union Electric Company d/b/a Ameren Missouri</text:p>
          </table:table-cell>
          <table:table-cell office:string-value="006968655        " office:value-type="string">
            <text:p>006968655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768" office:value-type="string">
            <text:p>6768</text:p>
          </table:table-cell>
          <table:table-cell office:string-value="2026-05-16 00:00:00.0" office:value-type="string">
            <text:p>2026-05-16 00:00:00.0</text:p>
          </table:table-cell>
          <table:table-cell office:string-value="2031-05-15 00:00:00.0" office:value-type="string">
            <text:p>2031-05-15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7" office:value-type="string">
            <text:p>3227</text:p>
          </table:table-cell>
          <table:table-cell office:string-value="2002-05-01 00:00:00.0" office:value-type="string">
            <text:p>2002-05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46728" office:value-type="string">
            <text:p>4672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228" office:value-type="string">
            <text:p>3228</text:p>
          </table:table-cell>
          <table:table-cell office:string-value="2002-05-16 00:00:00.0" office:value-type="string">
            <text:p>2002-05-16 00:00:00.0</text:p>
          </table:table-cell>
          <table:table-cell office:string-value="2024-04-30 00:00:00.0" office:value-type="string">
            <text:p>2024-04-30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6173" office:value-type="string">
            <text:p>617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ited States Steel Corporation" office:value-type="string">
            <text:p>United States Steel Corporation</text:p>
          </table:table-cell>
          <table:table-cell office:string-value="002028801        " office:value-type="string">
            <text:p>002028801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112" office:value-type="string">
            <text:p>6112</text:p>
          </table:table-cell>
          <table:table-cell office:string-value="2019-08-01 00:00:00.0" office:value-type="string">
            <text:p>2019-08-01 00:00:00.0</text:p>
          </table:table-cell>
          <table:table-cell office:string-value="2024-07-31 00:00:00.0" office:value-type="string">
            <text:p>2024-07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7038" office:value-type="string">
            <text:p>7038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304" office:value-type="string">
            <text:p>304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10" office:value-type="string">
            <text:p>31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1034" office:value-type="string">
            <text:p>1034</text:p>
          </table:table-cell>
          <table:table-cell office:string-value="1995-05-16 00:00:00.0" office:value-type="string">
            <text:p>1995-05-16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75" office:value-type="string">
            <text:p>175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08" office:value-type="string">
            <text:p>6508</text:p>
          </table:table-cell>
          <table:table-cell office:string-value="2023-06-01 00:00:00.0" office:value-type="string">
            <text:p>2023-06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21537" office:value-type="string">
            <text:p>215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WRB Refining, LP" office:value-type="string">
            <text:p>WRB Refining, LP</text:p>
          </table:table-cell>
          <table:table-cell office:string-value="794031356        " office:value-type="string">
            <text:p>794031356 <text:s text:c="7"/></text:p>
          </table:table-cell>
          <table:table-cell office:string-value="N" office:value-type="string">
            <text:p>N</text:p>
          </table:table-cell>
          <table:table-cell office:string-value="FTS" office:value-type="string">
            <text:p>FTS</text:p>
          </table:table-cell>
          <table:table-cell office:string-value="6517" office:value-type="string">
            <text:p>6517</text:p>
          </table:table-cell>
          <table:table-cell office:string-value="2024-05-15 00:00:00.0" office:value-type="string">
            <text:p>2024-05-15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Augusta, Arkansas" office:value-type="string">
            <text:p>City of Augusta, Arkansas</text:p>
          </table:table-cell>
          <table:table-cell office:string-value="021350616        " office:value-type="string">
            <text:p>0213506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49" office:value-type="string">
            <text:p>449</text:p>
          </table:table-cell>
          <table:table-cell office:string-value="1993-11-01 00:00:00.0" office:value-type="string">
            <text:p>1993-11-01 00:00:00.0</text:p>
          </table:table-cell>
          <table:table-cell office:string-value="2022-10-31 00:00:00.0" office:value-type="string">
            <text:p>2022-10-31 00:00:00.0</text:p>
          </table:table-cell>
          <table:table-cell office:string-value="365" office:value-type="string">
            <text:p>365</text:p>
          </table:table-cell>
          <table:table-cell office:string-value="N" office:value-type="string">
            <text:p>N</text:p>
          </table:table-cell>
          <table:table-cell office:string-value="1357" office:value-type="string">
            <text:p>135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Bismarck, Missouri" office:value-type="string">
            <text:p>City of Bismarck, Missouri</text:p>
          </table:table-cell>
          <table:table-cell office:string-value="052976016        " office:value-type="string">
            <text:p>052976016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1" office:value-type="string">
            <text:p>45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567" office:value-type="string">
            <text:p>56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Chester, Illinois" office:value-type="string">
            <text:p>City of Chester, Illinois</text:p>
          </table:table-cell>
          <table:table-cell office:string-value="077147254        " office:value-type="string">
            <text:p>077147254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2" office:value-type="string">
            <text:p>452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3452" office:value-type="string">
            <text:p>345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Des Arc, Arkansas" office:value-type="string">
            <text:p>City of Des Arc, Arkansas</text:p>
          </table:table-cell>
          <table:table-cell office:string-value="961525987        " office:value-type="string">
            <text:p>96152598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3" office:value-type="string">
            <text:p>453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40" office:value-type="string">
            <text:p>7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Hazen, Arkansas" office:value-type="string">
            <text:p>City of Hazen, Arkansas</text:p>
          </table:table-cell>
          <table:table-cell office:string-value="077389989        " office:value-type="string">
            <text:p>077389989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4" office:value-type="string">
            <text:p>454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940" office:value-type="string">
            <text:p>94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Potosi, Missouri" office:value-type="string">
            <text:p>City of Potosi, Missouri</text:p>
          </table:table-cell>
          <table:table-cell office:string-value="095482022        " office:value-type="string">
            <text:p>09548202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9" office:value-type="string">
            <text:p>459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137" office:value-type="string">
            <text:p>2137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Red Bud, Illinois" office:value-type="string">
            <text:p>City of Red Bud, Illinois</text:p>
          </table:table-cell>
          <table:table-cell office:string-value="836018747        " office:value-type="string">
            <text:p>83601874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0" office:value-type="string">
            <text:p>460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520" office:value-type="string">
            <text:p>1520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y of Waterloo, Illinois" office:value-type="string">
            <text:p>City of Waterloo, Illinois</text:p>
          </table:table-cell>
          <table:table-cell office:string-value="077132868        " office:value-type="string">
            <text:p>077132868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61" office:value-type="string">
            <text:p>461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962" office:value-type="string">
            <text:p>2962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7" office:value-type="string">
            <text:p>5127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2481" office:value-type="string">
            <text:p>2481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iberty Utilities (Midstates Natural Gas) Corp" office:value-type="string">
            <text:p>Liberty Utilities (Midstates Natural Gas) Corp</text:p>
          </table:table-cell>
          <table:table-cell office:string-value="078314967        " office:value-type="string">
            <text:p>078314967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5129" office:value-type="string">
            <text:p>5129</text:p>
          </table:table-cell>
          <table:table-cell office:string-value="2012-08-01 00:00:00.0" office:value-type="string">
            <text:p>2012-08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783" office:value-type="string">
            <text:p>78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rth Crossett Utilities" office:value-type="string">
            <text:p>North Crossett Utilities</text:p>
          </table:table-cell>
          <table:table-cell office:string-value="091684803        " office:value-type="string">
            <text:p>091684803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5" office:value-type="string">
            <text:p>455</text:p>
          </table:table-cell>
          <table:table-cell office:string-value="1993-11-01 00:00:00.0" office:value-type="string">
            <text:p>1993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679" office:value-type="string">
            <text:p>679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llage of Dupo, Illinois" office:value-type="string">
            <text:p>Village of Dupo, Illinois</text:p>
          </table:table-cell>
          <table:table-cell office:string-value="092349752        " office:value-type="string">
            <text:p>092349752 <text:s text:c="7"/></text:p>
          </table:table-cell>
          <table:table-cell office:string-value="N" office:value-type="string">
            <text:p>N</text:p>
          </table:table-cell>
          <table:table-cell office:string-value="SCT" office:value-type="string">
            <text:p>SCT</text:p>
          </table:table-cell>
          <table:table-cell office:string-value="457" office:value-type="string">
            <text:p>457</text:p>
          </table:table-cell>
          <table:table-cell office:string-value="1993-11-01 00:00:00.0" office:value-type="string">
            <text:p>1993-11-01 00:00:00.0</text:p>
          </table:table-cell>
          <table:table-cell office:string-value="2030-07-31 00:00:00.0" office:value-type="string">
            <text:p>2030-07-31 00:00:00.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1363" office:value-type="string">
            <text:p>1363</text:p>
          </table:table-cell>
          <table:table-cell office:string-value="" office:value-type="string">
            <text:p/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2:33:28</meta:creation-date>
    <meta:editing-cycles>1</meta:editing-cycles>
    <dc:language>en</dc:language>
    <dc:creator>ZETHOU-WWEXT01P$</dc:creator>
    <dc:date>2026-08-25T12:33:28</dc:date>
    <meta:editing-duration>PT0.103S</meta:editing-duration>
  </office:meta>
</office:document-meta>
</file>