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7:33 PM" office:value-type="string">
            <text:p>Aug 25 2026 7:33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23" office:value-type="string">
            <text:p>68023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7:33 PM" office:value-type="string">
            <text:p>Aug 25 2026 7:33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24" office:value-type="string">
            <text:p>68024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7:33 PM" office:value-type="string">
            <text:p>Aug 25 2026 7:33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25" office:value-type="string">
            <text:p>68025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7:33 PM" office:value-type="string">
            <text:p>Aug 25 2026 7:33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26" office:value-type="string">
            <text:p>68026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7:33 PM" office:value-type="string">
            <text:p>Aug 25 2026 7:33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20" office:value-type="string">
            <text:p>68020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7:33 PM" office:value-type="string">
            <text:p>Aug 25 2026 7:33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21" office:value-type="string">
            <text:p>6802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7:33 PM" office:value-type="string">
            <text:p>Aug 25 2026 7:33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22" office:value-type="string">
            <text:p>68022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7" office:value-type="string">
            <text:p>6801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8" office:value-type="string">
            <text:p>68018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9" office:value-type="string">
            <text:p>68019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5" office:value-type="string">
            <text:p>68015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6" office:value-type="string">
            <text:p>68016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3" office:value-type="string">
            <text:p>68013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4" office:value-type="string">
            <text:p>68014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6:30 PM" office:value-type="string">
            <text:p>Aug 25 2026 6:30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12" office:value-type="string">
            <text:p>68012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2:59 PM" office:value-type="string">
            <text:p>Aug 25 2026 2:59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11" office:value-type="string">
            <text:p>68011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2:59 PM" office:value-type="string">
            <text:p>Aug 25 2026 2:59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08" office:value-type="string">
            <text:p>68008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2:59 PM" office:value-type="string">
            <text:p>Aug 25 2026 2:59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09" office:value-type="string">
            <text:p>68009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2:59 PM" office:value-type="string">
            <text:p>Aug 25 2026 2:59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10" office:value-type="string">
            <text:p>68010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2:59 PM" office:value-type="string">
            <text:p>Aug 25 2026 2:59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04" office:value-type="string">
            <text:p>68004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2:59 PM" office:value-type="string">
            <text:p>Aug 25 2026 2:59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05" office:value-type="string">
            <text:p>68005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2:59 PM" office:value-type="string">
            <text:p>Aug 25 2026 2:59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06" office:value-type="string">
            <text:p>68006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2:59 PM" office:value-type="string">
            <text:p>Aug 25 2026 2:59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07" office:value-type="string">
            <text:p>6800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2:59 PM" office:value-type="string">
            <text:p>Aug 25 2026 2:59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8003" office:value-type="string">
            <text:p>68003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00" office:value-type="string">
            <text:p>68000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01" office:value-type="string">
            <text:p>68001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8002" office:value-type="string">
            <text:p>68002</text:p>
          </table:table-cell>
          <table:table-cell office:string-value="Green Cove Springs-PGS" office:value-type="string">
            <text:p>Green Cove Springs-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8" office:value-type="string">
            <text:p>67998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9" office:value-type="string">
            <text:p>67999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7" office:value-type="string">
            <text:p>67997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6" office:value-type="string">
            <text:p>67996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5" office:value-type="string">
            <text:p>67995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4" office:value-type="string">
            <text:p>67994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3" office:value-type="string">
            <text:p>67993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2" office:value-type="string">
            <text:p>67992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1" office:value-type="string">
            <text:p>6799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90" office:value-type="string">
            <text:p>67990</text:p>
          </table:table-cell>
          <table:table-cell office:string-value="CS #7 Eunice Zone 1" office:value-type="string">
            <text:p>CS #7 Eunice Zone 1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:45 PM" office:value-type="string">
            <text:p>Aug 25 2026 1:45 PM</text:p>
          </table:table-cell>
          <table:table-cell office:string-value="Aug 26 2026 9:00 AM" office:value-type="string">
            <text:p>Aug 26 2026 9:00 AM</text:p>
          </table:table-cell>
          <table:table-cell office:string-value="Aug 27 2026 8:59 AM" office:value-type="string">
            <text:p>Aug 27 2026 8:59 AM</text:p>
          </table:table-cell>
          <table:table-cell office:string-value="67989" office:value-type="string">
            <text:p>67989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0:30 AM" office:value-type="string">
            <text:p>Aug 25 2026 10:30 A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84" office:value-type="string">
            <text:p>67984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0:30 AM" office:value-type="string">
            <text:p>Aug 25 2026 10:30 A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85" office:value-type="string">
            <text:p>67985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0:30 AM" office:value-type="string">
            <text:p>Aug 25 2026 10:30 A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86" office:value-type="string">
            <text:p>67986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0:30 AM" office:value-type="string">
            <text:p>Aug 25 2026 10:30 A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87" office:value-type="string">
            <text:p>67987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0:30 AM" office:value-type="string">
            <text:p>Aug 25 2026 10:30 A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81" office:value-type="string">
            <text:p>67981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0:30 AM" office:value-type="string">
            <text:p>Aug 25 2026 10:30 A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82" office:value-type="string">
            <text:p>67982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0:30 AM" office:value-type="string">
            <text:p>Aug 25 2026 10:30 A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83" office:value-type="string">
            <text:p>67983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0:30 AM" office:value-type="string">
            <text:p>Aug 25 2026 10:30 A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79" office:value-type="string">
            <text:p>67979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5 2026 10:30 AM" office:value-type="string">
            <text:p>Aug 25 2026 10:30 A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80" office:value-type="string">
            <text:p>67980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6" office:value-type="string">
            <text:p>67966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7" office:value-type="string">
            <text:p>67967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2" office:value-type="string">
            <text:p>67962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3" office:value-type="string">
            <text:p>67963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4" office:value-type="string">
            <text:p>67964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5" office:value-type="string">
            <text:p>67965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1" office:value-type="string">
            <text:p>67961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41" office:value-type="string">
            <text:p>67941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42" office:value-type="string">
            <text:p>67942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43" office:value-type="string">
            <text:p>67943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44" office:value-type="string">
            <text:p>67944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8" office:value-type="string">
            <text:p>67938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9" office:value-type="string">
            <text:p>67939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40" office:value-type="string">
            <text:p>67940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5" office:value-type="string">
            <text:p>67935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6" office:value-type="string">
            <text:p>67936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7" office:value-type="string">
            <text:p>67937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4" office:value-type="string">
            <text:p>67934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16:21</meta:creation-date>
    <meta:editing-cycles>1</meta:editing-cycles>
    <dc:language>en</dc:language>
    <dc:creator>ZETHOU-WWEXT01P$</dc:creator>
    <dc:date>2026-08-25T22:16:21</dc:date>
    <meta:editing-duration>PT0.040S</meta:editing-duration>
  </office:meta>
</office:document-meta>
</file>