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7:52:00.0" office:value-type="string">
            <text:p>2026-08-25 07:52:00.0</text:p>
          </table:table-cell>
          <table:table-cell office:string-value="2026-08-25 07:53:00.0" office:value-type="string">
            <text:p>2026-08-25 07:53:00.0</text:p>
          </table:table-cell>
          <table:table-cell office:string-value="67977" office:value-type="string">
            <text:p>67977</text:p>
          </table:table-cell>
          <table:table-cell office:string-value="September 2026 Gulf Run FT Capacity" office:value-type="string">
            <text:p>September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13:12:00.0" office:value-type="string">
            <text:p>2026-08-17 13:12:00.0</text:p>
          </table:table-cell>
          <table:table-cell office:string-value="2026-08-17 13:13:00.0" office:value-type="string">
            <text:p>2026-08-17 13:13:00.0</text:p>
          </table:table-cell>
          <table:table-cell office:string-value="67621" office:value-type="string">
            <text:p>6762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8:23:00.0" office:value-type="string">
            <text:p>2026-06-15 08:23:00.0</text:p>
          </table:table-cell>
          <table:table-cell office:string-value="2026-06-15 08:23:00.0" office:value-type="string">
            <text:p>2026-06-15 08:23:00.0</text:p>
          </table:table-cell>
          <table:table-cell office:string-value="64881" office:value-type="string">
            <text:p>64881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5-29 07:21:00.0" office:value-type="string">
            <text:p>2026-05-29 07:21:00.0</text:p>
          </table:table-cell>
          <table:table-cell office:string-value="2026-05-29 07:21:00.0" office:value-type="string">
            <text:p>2026-05-29 07:21:00.0</text:p>
          </table:table-cell>
          <table:table-cell office:string-value="64175" office:value-type="string">
            <text:p>64175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42:00.0" office:value-type="string">
            <text:p>2026-05-28 08:42:00.0</text:p>
          </table:table-cell>
          <table:table-cell office:string-value="2026-05-28 08:42:00.0" office:value-type="string">
            <text:p>2026-05-28 08:42:00.0</text:p>
          </table:table-cell>
          <table:table-cell office:string-value="64179" office:value-type="string">
            <text:p>64179</text:p>
          </table:table-cell>
          <table:table-cell office:string-value="June 2026 Gulf Run FT Capacity" office:value-type="string">
            <text:p>June 2026 Gulf Run FT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51:35</meta:creation-date>
    <meta:editing-cycles>1</meta:editing-cycles>
    <dc:language>en</dc:language>
    <dc:creator>ZETHOU-WWEXT02P$</dc:creator>
    <dc:date>2026-08-25T17:51:35</dc:date>
    <meta:editing-duration>PT0.007S</meta:editing-duration>
  </office:meta>
</office:document-meta>
</file>