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7:36PM" office:value-type="string">
            <text:p>Aug 25 2026 <text:s text:c="1"/>7:36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216" office:value-type="string">
            <text:p>120216</text:p>
          </table:table-cell>
          <table:table-cell office:string-value="EL PASO BLANCO I/C" office:value-type="string">
            <text:p>EL PASO BLANCO I/C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7:36PM" office:value-type="string">
            <text:p>Aug 25 2026 <text:s text:c="1"/>7:36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217" office:value-type="string">
            <text:p>120217</text:p>
          </table:table-cell>
          <table:table-cell office:string-value="CONOCO BLANCO PLANT I/C" office:value-type="string">
            <text:p>CONOCO BLANCO PLANT I/C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7:36PM" office:value-type="string">
            <text:p>Aug 25 2026 <text:s text:c="1"/>7:36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218" office:value-type="string">
            <text:p>120218</text:p>
          </table:table-cell>
          <table:table-cell office:string-value="TW Grey Wolf" office:value-type="string">
            <text:p>TW Grey Wolf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7:36PM" office:value-type="string">
            <text:p>Aug 25 2026 <text:s text:c="1"/>7:36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215" office:value-type="string">
            <text:p>120215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7:36PM" office:value-type="string">
            <text:p>Aug 25 2026 <text:s text:c="1"/>7:36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214" office:value-type="string">
            <text:p>120214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6:34PM" office:value-type="string">
            <text:p>Aug 25 2026 <text:s text:c="1"/>6:34P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13" office:value-type="string">
            <text:p>12021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6:34PM" office:value-type="string">
            <text:p>Aug 25 2026 <text:s text:c="1"/>6:34P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12" office:value-type="string">
            <text:p>12021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6:34PM" office:value-type="string">
            <text:p>Aug 25 2026 <text:s text:c="1"/>6:34P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11" office:value-type="string">
            <text:p>120211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3:05PM" office:value-type="string">
            <text:p>Aug 25 2026 <text:s text:c="1"/>3:05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207" office:value-type="string">
            <text:p>120207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3:05PM" office:value-type="string">
            <text:p>Aug 25 2026 <text:s text:c="1"/>3:05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206" office:value-type="string">
            <text:p>12020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1:41PM" office:value-type="string">
            <text:p>Aug 25 2026 <text:s text:c="1"/>1:41P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05" office:value-type="string">
            <text:p>120205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1:41PM" office:value-type="string">
            <text:p>Aug 25 2026 <text:s text:c="1"/>1:41P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04" office:value-type="string">
            <text:p>120204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1:41PM" office:value-type="string">
            <text:p>Aug 25 2026 <text:s text:c="1"/>1:41P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03" office:value-type="string">
            <text:p>120203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10:37AM" office:value-type="string">
            <text:p>Aug 25 2026 10:37A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201" office:value-type="string">
            <text:p>120201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10:37AM" office:value-type="string">
            <text:p>Aug 25 2026 10:37A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200" office:value-type="string">
            <text:p>120200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6:34PM" office:value-type="string">
            <text:p>Aug 24 2026 <text:s text:c="1"/>6:34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93" office:value-type="string">
            <text:p>12019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6:34PM" office:value-type="string">
            <text:p>Aug 24 2026 <text:s text:c="1"/>6:34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92" office:value-type="string">
            <text:p>12019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6:34PM" office:value-type="string">
            <text:p>Aug 24 2026 <text:s text:c="1"/>6:34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91" office:value-type="string">
            <text:p>120191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Aug 24 2026  1:59PM" office:value-type="string">
            <text:p>Aug 24 2026 <text:s text:c="1"/>1:59PM</text:p>
          </table:table-cell>
          <table:table-cell office:string-value="Aug 24 2026  1:59PM" office:value-type="string">
            <text:p>Aug 24 2026 <text:s text:c="1"/>1:59PM</text:p>
          </table:table-cell>
          <table:table-cell office:string-value="Aug 27 2026  1:00PM" office:value-type="string">
            <text:p>Aug 27 2026 <text:s text:c="1"/>1:00PM</text:p>
          </table:table-cell>
          <table:table-cell office:string-value="120184" office:value-type="string">
            <text:p>120184</text:p>
          </table:table-cell>
          <table:table-cell office:string-value="TW SJ-EOT Open Season Winter Only" office:value-type="string">
            <text:p>TW SJ-EOT Open Season Winter Only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1:37PM" office:value-type="string">
            <text:p>Aug 24 2026 <text:s text:c="1"/>1:37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87" office:value-type="string">
            <text:p>120187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1:37PM" office:value-type="string">
            <text:p>Aug 24 2026 <text:s text:c="1"/>1:37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86" office:value-type="string">
            <text:p>12018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1:37PM" office:value-type="string">
            <text:p>Aug 24 2026 <text:s text:c="1"/>1:37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85" office:value-type="string">
            <text:p>120185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0:30:35</meta:creation-date>
    <meta:editing-cycles>1</meta:editing-cycles>
    <dc:language>en</dc:language>
    <dc:creator>ZETHOU-WWEXT01P$</dc:creator>
    <dc:date>2026-08-25T20:30:35</dc:date>
    <meta:editing-duration>PT0.021S</meta:editing-duration>
  </office:meta>
</office:document-meta>
</file>