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allocationFlag" office:value-type="string">
            <text:p>allocationFlag</text:p>
          </table:table-cell>
          <table:table-cell office:string-value="assetNumber" office:value-type="string">
            <text:p>assetNumber</text:p>
          </table:table-cell>
          <table:table-cell office:string-value="autoApprInd" office:value-type="string">
            <text:p>autoApprInd</text:p>
          </table:table-cell>
          <table:table-cell office:string-value="criticalInd" office:value-type="string">
            <text:p>criticalInd</text:p>
          </table:table-cell>
          <table:table-cell office:string-value="displayOnEBB" office:value-type="string">
            <text:p>displayOnEBB</text:p>
          </table:table-cell>
          <table:table-cell office:string-value="docId" office:value-type="string">
            <text:p>docId</text:p>
          </table:table-cell>
          <table:table-cell office:string-value="effBeginDt" office:value-type="string">
            <text:p>effBeginDt</text:p>
          </table:table-cell>
          <table:table-cell office:string-value="effEndDt" office:value-type="string">
            <text:p>effEndDt</text:p>
          </table:table-cell>
          <table:table-cell office:string-value="emailSentInd" office:value-type="string">
            <text:p>emailSentInd</text:p>
          </table:table-cell>
          <table:table-cell office:string-value="id" office:value-type="string">
            <text:p>id</text:p>
          </table:table-cell>
          <table:table-cell office:string-value="noticeId" office:value-type="string">
            <text:p>noticeId</text:p>
          </table:table-cell>
          <table:table-cell office:string-value="noticeText" office:value-type="string">
            <text:p>noticeText</text:p>
          </table:table-cell>
          <table:table-cell office:string-value="optApprovalDt" office:value-type="string">
            <text:p>optApprovalDt</text:p>
          </table:table-cell>
          <table:table-cell office:string-value="optApprover" office:value-type="string">
            <text:p>optApprover</text:p>
          </table:table-cell>
          <table:table-cell office:string-value="org_grails_datastore_gorm_GormValidateable__errors" office:value-type="string">
            <text:p>org_grails_datastore_gorm_GormValidateable__errors</text:p>
          </table:table-cell>
          <table:table-cell office:string-value="org_grails_datastore_gorm_GormValidateable__skipValidate" office:value-type="string">
            <text:p>org_grails_datastore_gorm_GormValidateable__skipValidate</text:p>
          </table:table-cell>
          <table:table-cell office:string-value="org_grails_datastore_mapping_dirty_checking_DirtyCheckable__$changedProperties" office:value-type="string">
            <text:p>org_grails_datastore_mapping_dirty_checking_DirtyCheckable__$changedProperties</text:p>
          </table:table-cell>
          <table:table-cell office:string-value="postDt" office:value-type="string">
            <text:p>postDt</text:p>
          </table:table-cell>
          <table:table-cell office:string-value="postInd" office:value-type="string">
            <text:p>postInd</text:p>
          </table:table-cell>
          <table:table-cell office:string-value="regApprovalDt" office:value-type="string">
            <text:p>regApprovalDt</text:p>
          </table:table-cell>
          <table:table-cell office:string-value="regApprover" office:value-type="string">
            <text:p>regApprover</text:p>
          </table:table-cell>
          <table:table-cell office:string-value="removeOnEBb" office:value-type="string">
            <text:p>removeOnEBb</text:p>
          </table:table-cell>
          <table:table-cell office:string-value="reqResponseDesc" office:value-type="string">
            <text:p>reqResponseDesc</text:p>
          </table:table-cell>
          <table:table-cell office:string-value="requestedBy" office:value-type="string">
            <text:p>requestedBy</text:p>
          </table:table-cell>
          <table:table-cell office:string-value="responseDt" office:value-type="string">
            <text:p>responseDt</text:p>
          </table:table-cell>
          <table:table-cell office:string-value="subject" office:value-type="string">
            <text:p>subject</text:p>
          </table:table-cell>
          <table:table-cell office:string-value="transients" office:value-type="string">
            <text:p>transients</text:p>
          </table:table-cell>
          <table:table-cell office:string-value="typeInd" office:value-type="string">
            <text:p>typeInd</text:p>
          </table:table-cell>
          <table:table-cell office:string-value="updateDt" office:value-type="string">
            <text:p>updateDt</text:p>
          </table:table-cell>
          <table:table-cell office:string-value="updater" office:value-type="string">
            <text:p>updater</text:p>
          </table:table-cell>
        </table:table-row>
        <table:table-row>
          <table:table-cell office:string-value="N" office:value-type="string">
            <text:p>N</text:p>
          </table:table-cell>
          <table:table-cell office:string-value="2650" office:value-type="string">
            <text:p>2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2024-03-22 00:00:00.0" office:value-type="string">
            <text:p>2024-03-22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9766" office:value-type="string">
            <text:p>59766</text:p>
          </table:table-cell>
          <table:table-cell office:string-value="&lt;p style=&quot;text-align: right;&quot;&gt;Date Posted: 3/22/2024&lt;/p&gt;&lt;h2&gt;ENABLE MISSISSIPPI RIVER TRANSMISSION, LLC&lt;/h2&gt;&lt;h2 style=&quot;text-align: center;&quot;&gt;Waste Heat Recovery&lt;br&gt;Potential Locations&lt;/h2&gt;&lt;p style=&quot;text-align: left;&quot;&gt;Enable Mississippi River Transmission is participating in a voluntary program to spur development of natural gas-fired turbine compressor station exhaust heat recovery for power generation, as detailed in a INGAA white paper entitled &quot;Waste Heat Recovery&quot; Opportunities: Pipelines Present Energy Efficient Proposal. The white paper recommends posting a notification including stations that meet the following:&lt;/p&gt;&lt;ol&gt;&lt;li&gt;Have a total gas turbine station capacity of at least 15,000 hp; and,&lt;/li&gt;&lt;li&gt;Operated at or more than 5,200 hours (60% load factor) over the last 12 months.&lt;/li&gt;&lt;/ol&gt;&lt;p style=&quot;text-align: left;&quot;&gt;Enable MRT currently has no gas turbine compressor stations that meet the criteria.&lt;/p&gt;&lt;p style=&quot;text-align: left;&quot;&gt;For more information, please contact Leif Jensen: &lt;a href=&quot;tel:713-989-4535&quot;&gt;713-989-4535&lt;/a&gt;&lt;/p&gt;" office:value-type="string">
            <text:p>&lt;p style="text-align: right;"&gt;Date Posted: 3/22/2024&lt;/p&gt;&lt;h2&gt;ENABLE MISSISSIPPI RIVER TRANSMISSION, LLC&lt;/h2&gt;&lt;h2 style="text-align: center;"&gt;Waste Heat Recovery&lt;br&gt;Potential Locations&lt;/h2&gt;&lt;p style="text-align: left;"&gt;Enable Mississippi River Transmission is participating in a voluntary program to spur development of natural gas-fired turbine compressor station exhaust heat recovery for power generation, as detailed in a INGAA white paper entitled "Waste Heat Recovery" Opportunities: Pipelines Present Energy Efficient Proposal. The white paper recommends posting a notification including stations that meet the following:&lt;/p&gt;&lt;ol&gt;&lt;li&gt;Have a total gas turbine station capacity of at least 15,000 hp; and,&lt;/li&gt;&lt;li&gt;Operated at or more than 5,200 hours (60% load factor) over the last 12 months.&lt;/li&gt;&lt;/ol&gt;&lt;p style="text-align: left;"&gt;Enable MRT currently has no gas turbine compressor stations that meet the criteria.&lt;/p&gt;&lt;p style="text-align: left;"&gt;For more information, please contact Leif Jensen: &lt;a href="tel:713-989-4535"&gt;713-989-4535&lt;/a&gt;&lt;/p&gt;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false" office:value-type="string">
            <text:p>false</text:p>
          </table:table-cell>
          <table:table-cell office:string-value="[:]" office:value-type="string">
            <text:p>[:]</text:p>
          </table:table-cell>
          <table:table-cell office:string-value="2024-03-22 00:00:00.0" office:value-type="string">
            <text:p>2024-03-22 00:00:00.0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o Response Required" office:value-type="string">
            <text:p>No Response Required</text:p>
          </table:table-cell>
          <table:table-cell office:string-value="Larry Biediger, Regulatory" office:value-type="string">
            <text:p>Larry Biediger, Regulatory</text:p>
          </table:table-cell>
          <table:table-cell office:string-value="" office:value-type="string">
            <text:p/>
          </table:table-cell>
          <table:table-cell office:string-value="Enable Mississippi River Transmission, LLC: Waste Heat Recovery Potential Locations" office:value-type="string">
            <text:p>Enable Mississippi River Transmission, LLC: Waste Heat Recovery Potential Locations</text:p>
          </table:table-cell>
          <table:table-cell office:string-value="[]" office:value-type="string">
            <text:p>[]</text:p>
          </table:table-cell>
          <table:table-cell office:string-value="WHR" office:value-type="string">
            <text:p>WHR</text:p>
          </table:table-cell>
          <table:table-cell office:string-value="2025-11-25 10:40:49.197" office:value-type="string">
            <text:p>2025-11-25 10:40:49.197</text:p>
          </table:table-cell>
          <table:table-cell office:string-value="sraavi1" office:value-type="string">
            <text:p>sraavi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38:09</meta:creation-date>
    <meta:editing-cycles>1</meta:editing-cycles>
    <dc:language>en</dc:language>
    <dc:creator>ZETHOU-WWEXT02P$</dc:creator>
    <dc:date>2026-08-25T17:38:09</dc:date>
    <meta:editing-duration>PT0.010S</meta:editing-duration>
  </office:meta>
</office:document-meta>
</file>