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Contract Holder Name" office:value-type="string">
            <text:p>Contract Holder Name</text:p>
          </table:table-cell>
          <table:table-cell office:string-value="Contract Holder (DUNS)" office:value-type="string">
            <text:p>Contract Holder (DUNS)</text:p>
          </table:table-cell>
          <table:table-cell office:string-value="Operational Impact Area" office:value-type="string">
            <text:p>Operational Impact Area</text:p>
          </table:table-cell>
          <table:table-cell office:string-value="Imbalance Direction Desc" office:value-type="string">
            <text:p>Imbalance Direction Desc</text:p>
          </table:table-cell>
          <table:table-cell office:string-value="Posted Imbalance Qty" office:value-type="string">
            <text:p>Posted Imbalance Qty</text:p>
          </table:table-cell>
          <table:table-cell office:string-value="Svc Requester Name" office:value-type="string">
            <text:p>Svc Request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Contact Email Address" office:value-type="string">
            <text:p>Contact Email Address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3037" office:value-type="string">
            <text:p>-73037</text:p>
          </table:table-cell>
          <table:table-cell office:string-value="ArcelorMittal Calvert LLC" office:value-type="string">
            <text:p>ArcelorMittal Calvert LLC</text:p>
          </table:table-cell>
          <table:table-cell office:string-value="079327916        " office:value-type="string">
            <text:p>079327916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8022" office:value-type="string">
            <text:p>-108022</text:p>
          </table:table-cell>
          <table:table-cell office:string-value="BP Energy Company" office:value-type="string">
            <text:p>BP Energy Company</text:p>
          </table:table-cell>
          <table:table-cell office:string-value="625275755        " office:value-type="string">
            <text:p>625275755 <text:s text:c="7"/></text:p>
          </table:table-cell>
          <table:table-cell office:string-value="Witt Dukes" office:value-type="string">
            <text:p>Witt Dukes</text:p>
          </table:table-cell>
          <table:table-cell office:string-value="251-445-1234" office:value-type="string">
            <text:p>251-445-1234</text:p>
          </table:table-cell>
          <table:table-cell office:string-value="witt.dukes@bp.com" office:value-type="string">
            <text:p>witt.dukes@bp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" office:value-type="string">
            <text:p>-43</text:p>
          </table:table-cell>
          <table:table-cell office:string-value="CenterPoint Energy Resources Corp. dba CenterPoint Energy Entex" office:value-type="string">
            <text:p>CenterPoint Energy Resources Corp. dba CenterPoint Energy Entex</text:p>
          </table:table-cell>
          <table:table-cell office:string-value="046700779        " office:value-type="string">
            <text:p>04670077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" office:value-type="string">
            <text:p>3</text:p>
          </table:table-cell>
          <table:table-cell office:string-value="Central Florida Tourism Oversight District" office:value-type="string">
            <text:p>Central Florida Tourism Oversight District</text:p>
          </table:table-cell>
          <table:table-cell office:string-value="091306597        " office:value-type="string">
            <text:p>09130659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769" office:value-type="string">
            <text:p>-769</text:p>
          </table:table-cell>
          <table:table-cell office:string-value="City of Walker" office:value-type="string">
            <text:p>City of Walker</text:p>
          </table:table-cell>
          <table:table-cell office:string-value="050753656        " office:value-type="string">
            <text:p>05075365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6979" office:value-type="string">
            <text:p>56979</text:p>
          </table:table-cell>
          <table:table-cell office:string-value="Clarke-Mobile Counties Gas District" office:value-type="string">
            <text:p>Clarke-Mobile Counties Gas District</text:p>
          </table:table-cell>
          <table:table-cell office:string-value="071948723        " office:value-type="string">
            <text:p>071948723 <text:s text:c="7"/></text:p>
          </table:table-cell>
          <table:table-cell office:string-value="ALLEN PARKER" office:value-type="string">
            <text:p>ALLEN PARKER</text:p>
          </table:table-cell>
          <table:table-cell office:string-value="251-247-2239" office:value-type="string">
            <text:p>251-247-2239</text:p>
          </table:table-cell>
          <table:table-cell office:string-value="aparker@cmcgas.com" office:value-type="string">
            <text:p>aparker@cmc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3875" office:value-type="string">
            <text:p>-13875</text:p>
          </table:table-cell>
          <table:table-cell office:string-value="Clone Capital LLC" office:value-type="string">
            <text:p>Clone Capital LLC</text:p>
          </table:table-cell>
          <table:table-cell office:string-value="074876576        " office:value-type="string">
            <text:p>074876576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619" office:value-type="string">
            <text:p>-2619</text:p>
          </table:table-cell>
          <table:table-cell office:string-value="ConocoPhillips Company" office:value-type="string">
            <text:p>ConocoPhillips Company</text:p>
          </table:table-cell>
          <table:table-cell office:string-value="001368265        " office:value-type="string">
            <text:p>001368265 <text:s text:c="7"/></text:p>
          </table:table-cell>
          <table:table-cell office:string-value="Nancy Coleman" office:value-type="string">
            <text:p>Nancy Coleman</text:p>
          </table:table-cell>
          <table:table-cell office:string-value="346-203-0303" office:value-type="string">
            <text:p>346-203-0303</text:p>
          </table:table-cell>
          <table:table-cell office:string-value="nancy.coleman@conocophillips.com" office:value-type="string">
            <text:p>nancy.coleman@conocophillip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5395" office:value-type="string">
            <text:p>-15395</text:p>
          </table:table-cell>
          <table:table-cell office:string-value="Duke Energy Florida, LLC" office:value-type="string">
            <text:p>Duke Energy Florida, LLC</text:p>
          </table:table-cell>
          <table:table-cell office:string-value="006923700        " office:value-type="string">
            <text:p>006923700 <text:s text:c="7"/></text:p>
          </table:table-cell>
          <table:table-cell office:string-value="Melanie Holbrook" office:value-type="string">
            <text:p>Melanie Holbrook</text:p>
          </table:table-cell>
          <table:table-cell office:string-value="980-373-1810" office:value-type="string">
            <text:p>980-373-1810</text:p>
          </table:table-cell>
          <table:table-cell office:string-value="melanie.holbrook@duke-energy.com" office:value-type="string">
            <text:p>melanie.holbrook@duke-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2077" office:value-type="string">
            <text:p>-2077</text:p>
          </table:table-cell>
          <table:table-cell office:string-value="Edgar Minerals, Inc." office:value-type="string">
            <text:p>Edgar Minerals, Inc.</text:p>
          </table:table-cell>
          <table:table-cell office:string-value="828471487        " office:value-type="string">
            <text:p>82847148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8082" office:value-type="string">
            <text:p>-8082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889" office:value-type="string">
            <text:p>1889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841528859        " office:value-type="string">
            <text:p>841528859 <text:s text:c="7"/></text:p>
          </table:table-cell>
          <table:table-cell office:string-value="Jermaine Potter" office:value-type="string">
            <text:p>Jermaine Potter</text:p>
          </table:table-cell>
          <table:table-cell office:string-value="713-381-3830" office:value-type="string">
            <text:p>713-381-3830</text:p>
          </table:table-cell>
          <table:table-cell office:string-value="jmpotter@eprod.com" office:value-type="string">
            <text:p>jmpotter@eprod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857" office:value-type="string">
            <text:p>-6857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001294834        " office:value-type="string">
            <text:p>00129483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17257" office:value-type="string">
            <text:p>-117257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4819" office:value-type="string">
            <text:p>-4819</text:p>
          </table:table-cell>
          <table:table-cell office:string-value="Florida Gas Utility" office:value-type="string">
            <text:p>Florida Gas Utility</text:p>
          </table:table-cell>
          <table:table-cell office:string-value="966335010        " office:value-type="string">
            <text:p>96633501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4836" office:value-type="string">
            <text:p>-34836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37151" office:value-type="string">
            <text:p>-37151</text:p>
          </table:table-cell>
          <table:table-cell office:string-value="Florida Power &amp; Light Company" office:value-type="string">
            <text:p>Florida Power &amp; Light Company</text:p>
          </table:table-cell>
          <table:table-cell office:string-value="006922371        " office:value-type="string">
            <text:p>006922371 <text:s text:c="7"/></text:p>
          </table:table-cell>
          <table:table-cell office:string-value="Sarah Robinson-Hegedus" office:value-type="string">
            <text:p>Sarah Robinson-Hegedus</text:p>
          </table:table-cell>
          <table:table-cell office:string-value="561-335-9907" office:value-type="string">
            <text:p>561-335-9907</text:p>
          </table:table-cell>
          <table:table-cell office:string-value="sarah.robinson-hegedus@fpl.com" office:value-type="string">
            <text:p>sarah.robinson-hegedus@fp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4907" office:value-type="string">
            <text:p>-144907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8963" office:value-type="string">
            <text:p>-28963</text:p>
          </table:table-cell>
          <table:table-cell office:string-value="Florida Public Utilities Company" office:value-type="string">
            <text:p>Florida Public Utilities Company</text:p>
          </table:table-cell>
          <table:table-cell office:string-value="006924427        " office:value-type="string">
            <text:p>006924427 <text:s text:c="7"/></text:p>
          </table:table-cell>
          <table:table-cell office:string-value="HEATHER RIZO-PATRON" office:value-type="string">
            <text:p>HEATHER RIZO-PATRON</text:p>
          </table:table-cell>
          <table:table-cell office:string-value="561-598-9612" office:value-type="string">
            <text:p>561-598-9612</text:p>
          </table:table-cell>
          <table:table-cell office:string-value="HPATRON@FPUC.COM" office:value-type="string">
            <text:p>HPATRON@FPU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363" office:value-type="string">
            <text:p>-4363</text:p>
          </table:table-cell>
          <table:table-cell office:string-value="Gainesville Regional Utilities" office:value-type="string">
            <text:p>Gainesville Regional Utilities</text:p>
          </table:table-cell>
          <table:table-cell office:string-value="082635004        " office:value-type="string">
            <text:p>08263500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5" office:value-type="string">
            <text:p>15</text:p>
          </table:table-cell>
          <table:table-cell office:string-value="Gant Energy Management" office:value-type="string">
            <text:p>Gant Energy Management</text:p>
          </table:table-cell>
          <table:table-cell office:string-value="100014342        " office:value-type="string">
            <text:p>10001434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349" office:value-type="string">
            <text:p>-14349</text:p>
          </table:table-cell>
          <table:table-cell office:string-value="Gas South, LLC" office:value-type="string">
            <text:p>Gas South, LLC</text:p>
          </table:table-cell>
          <table:table-cell office:string-value="610707502        " office:value-type="string">
            <text:p>61070750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15" office:value-type="string">
            <text:p>-12915</text:p>
          </table:table-cell>
          <table:table-cell office:string-value="Interconn Resources, LLC" office:value-type="string">
            <text:p>Interconn Resources, LLC</text:p>
          </table:table-cell>
          <table:table-cell office:string-value="129926408        " office:value-type="string">
            <text:p>129926408 <text:s text:c="7"/></text:p>
          </table:table-cell>
          <table:table-cell office:string-value="KEVIN ROBERTS" office:value-type="string">
            <text:p>KEVIN ROBERTS</text:p>
          </table:table-cell>
          <table:table-cell office:string-value="832-325-1831" office:value-type="string">
            <text:p>832-325-1831</text:p>
          </table:table-cell>
          <table:table-cell office:string-value="kevinr@interconnresources.com" office:value-type="string">
            <text:p>kevinr@interconnresource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61310" office:value-type="string">
            <text:p>161310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NO NOTICE" office:value-type="string">
            <text:p>NO NOTICE</text:p>
          </table:table-cell>
          <table:table-cell office:string-value="Due To Svc Requester" office:value-type="string">
            <text:p>Due To Svc Requester</text:p>
          </table:table-cell>
          <table:table-cell office:string-value="-216061" office:value-type="string">
            <text:p>-216061</text:p>
          </table:table-cell>
          <table:table-cell office:string-value="Peoples Gas System, Inc." office:value-type="string">
            <text:p>Peoples Gas System, Inc.</text:p>
          </table:table-cell>
          <table:table-cell office:string-value="078842581        " office:value-type="string">
            <text:p>078842581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532" office:value-type="string">
            <text:p>532</text:p>
          </table:table-cell>
          <table:table-cell office:string-value="Perry, City of" office:value-type="string">
            <text:p>Perry, City of</text:p>
          </table:table-cell>
          <table:table-cell office:string-value="065907537        " office:value-type="string">
            <text:p>065907537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45711" office:value-type="string">
            <text:p>-45711</text:p>
          </table:table-cell>
          <table:table-cell office:string-value="Pivotal Utility Holdings, Inc., d/b/a Fl" office:value-type="string">
            <text:p>Pivotal Utility Holdings, Inc., d/b/a Fl</text:p>
          </table:table-cell>
          <table:table-cell office:string-value="056711344        " office:value-type="string">
            <text:p>0567113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40110" office:value-type="string">
            <text:p>40110</text:p>
          </table:table-cell>
          <table:table-cell office:string-value="PowerSouth Energy Cooperative" office:value-type="string">
            <text:p>PowerSouth Energy Cooperative</text:p>
          </table:table-cell>
          <table:table-cell office:string-value="006900005        " office:value-type="string">
            <text:p>006900005 <text:s text:c="7"/></text:p>
          </table:table-cell>
          <table:table-cell office:string-value="CHRIS TILLMAN" office:value-type="string">
            <text:p>CHRIS TILLMAN</text:p>
          </table:table-cell>
          <table:table-cell office:string-value="334-427-3383" office:value-type="string">
            <text:p>334-427-3383</text:p>
          </table:table-cell>
          <table:table-cell office:string-value="chris.tillman@powersouth.com" office:value-type="string">
            <text:p>chris.tillman@powersouth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2006" office:value-type="string">
            <text:p>32006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From Svc Requester" office:value-type="string">
            <text:p>Due From Svc Requester</text:p>
          </table:table-cell>
          <table:table-cell office:string-value="23" office:value-type="string">
            <text:p>23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29" office:value-type="string">
            <text:p>-129</text:p>
          </table:table-cell>
          <table:table-cell office:string-value="Radiate Energy LLC" office:value-type="string">
            <text:p>Radiate Energy LLC</text:p>
          </table:table-cell>
          <table:table-cell office:string-value="118254781        " office:value-type="string">
            <text:p>118254781 <text:s text:c="7"/></text:p>
          </table:table-cell>
          <table:table-cell office:string-value="Seth Jacobs" office:value-type="string">
            <text:p>Seth Jacobs</text:p>
          </table:table-cell>
          <table:table-cell office:string-value="321-946-7384" office:value-type="string">
            <text:p>321-946-7384</text:p>
          </table:table-cell>
          <table:table-cell office:string-value="Seth@RadiateEnergy.com" office:value-type="string">
            <text:p>Seth@Radiate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6198" office:value-type="string">
            <text:p>-6198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861498608        " office:value-type="string">
            <text:p>861498608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RECEIPT POINT IMBALANCE" office:value-type="string">
            <text:p>RECEIPT POINT IMBALANCE</text:p>
          </table:table-cell>
          <table:table-cell office:string-value="Due To Svc Requester" office:value-type="string">
            <text:p>Due To Svc Requester</text:p>
          </table:table-cell>
          <table:table-cell office:string-value="-534" office:value-type="string">
            <text:p>-534</text:p>
          </table:table-cell>
          <table:table-cell office:string-value="Ratio Energy, Inc." office:value-type="string">
            <text:p>Ratio Energy, Inc.</text:p>
          </table:table-cell>
          <table:table-cell office:string-value="080067129        " office:value-type="string">
            <text:p>080067129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SFTS DELIVERY" office:value-type="string">
            <text:p>SFTS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808" office:value-type="string">
            <text:p>2808</text:p>
          </table:table-cell>
          <table:table-cell office:string-value="RTX Corporation, Pratt &amp; Whitney Division" office:value-type="string">
            <text:p>RTX Corporation, Pratt &amp; Whitney Division</text:p>
          </table:table-cell>
          <table:table-cell office:string-value="001447952        " office:value-type="string">
            <text:p>00144795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71" office:value-type="string">
            <text:p>-171</text:p>
          </table:table-cell>
          <table:table-cell office:string-value="Sebring Gas System, Inc." office:value-type="string">
            <text:p>Sebring Gas System, Inc.</text:p>
          </table:table-cell>
          <table:table-cell office:string-value="849851837        " office:value-type="string">
            <text:p>849851837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25615" office:value-type="string">
            <text:p>25615</text:p>
          </table:table-cell>
          <table:table-cell office:string-value="Seminole Electric Cooperative, Inc." office:value-type="string">
            <text:p>Seminole Electric Cooperative, Inc.</text:p>
          </table:table-cell>
          <table:table-cell office:string-value="078332657        " office:value-type="string">
            <text:p>078332657 <text:s text:c="7"/></text:p>
          </table:table-cell>
          <table:table-cell office:string-value="Kate Mysatyukow" office:value-type="string">
            <text:p>Kate Mysatyukow</text:p>
          </table:table-cell>
          <table:table-cell office:string-value="813-739-1426" office:value-type="string">
            <text:p>813-739-1426</text:p>
          </table:table-cell>
          <table:table-cell office:string-value="KMysatyukow@seminole-electric.com" office:value-type="string">
            <text:p>KMysatyukow@seminole-electric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277834" office:value-type="string">
            <text:p>-277834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837565548        " office:value-type="string">
            <text:p>837565548 <text:s text:c="7"/></text:p>
          </table:table-cell>
          <table:table-cell office:string-value="Jordan Sallee" office:value-type="string">
            <text:p>Jordan Sallee</text:p>
          </table:table-cell>
          <table:table-cell office:string-value="713-767-5325" office:value-type="string">
            <text:p>713-767-5325</text:p>
          </table:table-cell>
          <table:table-cell office:string-value="jordan.sallee@shell.com" office:value-type="string">
            <text:p>jordan.sallee@shell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To Svc Requester" office:value-type="string">
            <text:p>Due To Svc Requester</text:p>
          </table:table-cell>
          <table:table-cell office:string-value="-10783" office:value-type="string">
            <text:p>-10783</text:p>
          </table:table-cell>
          <table:table-cell office:string-value="Spotlight Energy, LLC" office:value-type="string">
            <text:p>Spotlight Energy, LLC</text:p>
          </table:table-cell>
          <table:table-cell office:string-value="079978564        " office:value-type="string">
            <text:p>07997856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14031" office:value-type="string">
            <text:p>-14031</text:p>
          </table:table-cell>
          <table:table-cell office:string-value="Tampa Electric Company" office:value-type="string">
            <text:p>Tampa Electric Company</text:p>
          </table:table-cell>
          <table:table-cell office:string-value="006924286        " office:value-type="string">
            <text:p>006924286 <text:s text:c="7"/></text:p>
          </table:table-cell>
          <table:table-cell office:string-value="LAUREL Meyers" office:value-type="string">
            <text:p>LAUREL Meyers</text:p>
          </table:table-cell>
          <table:table-cell office:string-value="813-228-1263" office:value-type="string">
            <text:p>813-228-1263</text:p>
          </table:table-cell>
          <table:table-cell office:string-value="llmeyers@tecoenergy.com" office:value-type="string">
            <text:p>llmeyers@tecoenergy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1488" office:value-type="string">
            <text:p>1488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884961244        " office:value-type="string">
            <text:p>884961244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60" office:value-type="string">
            <text:p>-60</text:p>
          </table:table-cell>
          <table:table-cell office:string-value="Town of Jay" office:value-type="string">
            <text:p>Town of Jay</text:p>
          </table:table-cell>
          <table:table-cell office:string-value="025205980        " office:value-type="string">
            <text:p>025205980 <text:s text:c="7"/></text:p>
          </table:table-cell>
          <table:table-cell office:string-value="RENEE ROLLINS" office:value-type="string">
            <text:p>RENEE ROLLINS</text:p>
          </table:table-cell>
          <table:table-cell office:string-value="352-334-0778" office:value-type="string">
            <text:p>352-334-0778</text:p>
          </table:table-cell>
          <table:table-cell office:string-value="rrollins@flgas.com" office:value-type="string">
            <text:p>rrollins@flgas.com</text:p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WESTERN DELIVERY" office:value-type="string">
            <text:p>WESTERN DELIVERY</text:p>
          </table:table-cell>
          <table:table-cell office:string-value="Due From Svc Requester" office:value-type="string">
            <text:p>Due From Svc Requester</text:p>
          </table:table-cell>
          <table:table-cell office:string-value="389" office:value-type="string">
            <text:p>389</text:p>
          </table:table-cell>
          <table:table-cell office:string-value="Trafigura Trading LLC" office:value-type="string">
            <text:p>Trafigura Trading LLC</text:p>
          </table:table-cell>
          <table:table-cell office:string-value="827776522        " office:value-type="string">
            <text:p>827776522 <text:s text:c="7"/>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</table:table-row>
        <table:table-row>
          <table:table-cell office:string-value="07/01/2026" office:value-type="string">
            <text:p>07/01/2026</text:p>
          </table:table-cell>
          <table:table-cell office:string-value="08/10/2026 05:06PM" office:value-type="string">
            <text:p>08/10/2026 05:06PM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MARKET DELIVERY" office:value-type="string">
            <text:p>MARKET DELIVERY</text:p>
          </table:table-cell>
          <table:table-cell office:string-value="Due To Svc Requester" office:value-type="string">
            <text:p>Due To Svc Requester</text:p>
          </table:table-cell>
          <table:table-cell office:string-value="-3004" office:value-type="string">
            <text:p>-3004</text:p>
          </table:table-cell>
          <table:table-cell office:string-value="Tropicana Manufacturing Company, Inc." office:value-type="string">
            <text:p>Tropicana Manufacturing Company, Inc.</text:p>
          </table:table-cell>
          <table:table-cell office:string-value="828629175        " office:value-type="string">
            <text:p>828629175 <text:s text:c="7"/></text:p>
          </table:table-cell>
          <table:table-cell office:string-value="Zachary Schneider" office:value-type="string">
            <text:p>Zachary Schneider</text:p>
          </table:table-cell>
          <table:table-cell office:string-value="763-543-4639" office:value-type="string">
            <text:p>763-543-4639</text:p>
          </table:table-cell>
          <table:table-cell office:string-value="zschneider@world-kinect.com" office:value-type="string">
            <text:p>zschneider@world-kinect.com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33:30</meta:creation-date>
    <meta:editing-cycles>1</meta:editing-cycles>
    <dc:language>en</dc:language>
    <dc:creator>ZETHOU-WWEXT01P$</dc:creator>
    <dc:date>2026-08-25T12:33:30</dc:date>
    <meta:editing-duration>PT0.042S</meta:editing-duration>
  </office:meta>
</office:document-meta>
</file>