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Charge Type" office:value-type="string">
            <text:p>Charge Type</text:p>
          </table:table-cell>
          <table:table-cell office:string-value="Zone Id" office:value-type="string">
            <text:p>Zone Id</text:p>
          </table:table-cell>
          <table:table-cell office:string-value="Description" office:value-type="string">
            <text:p>Description</text:p>
          </table:table-cell>
          <table:table-cell office:string-value="Rate Type" office:value-type="string">
            <text:p>Rate Type</text:p>
          </table:table-cell>
          <table:table-cell office:string-value="Maximum Rate Per Dt." office:value-type="string">
            <text:p>Maximum Rate Per Dt.</text:p>
          </table:table-cell>
          <table:table-cell office:string-value="Max Rate Incl surcharges" office:value-type="string">
            <text:p>Max Rate Incl surcharges</text:p>
          </table:table-cell>
          <table:table-cell office:string-value="Minimum Rate Per Dt." office:value-type="string">
            <text:p>Minimum Rate Per Dt.</text:p>
          </table:table-cell>
          <table:table-cell office:string-value="Fuel Reimbursement Max" office:value-type="string">
            <text:p>Fuel Reimbursement Max</text:p>
          </table:table-cell>
          <table:table-cell office:string-value="Fuel Reimbursement Min" office:value-type="string">
            <text:p>Fuel Reimbursement Min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17:24:56</meta:creation-date>
    <meta:editing-cycles>1</meta:editing-cycles>
    <dc:language>en</dc:language>
    <dc:creator>ZETHOU-WWEXT01P$</dc:creator>
    <dc:date>2026-08-25T17:24:56</dc:date>
    <meta:editing-duration>PT0.006S</meta:editing-duration>
  </office:meta>
</office:document-meta>
</file>